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-template"/>
  <manifest:file-entry manifest:full-path="Configurations2/" manifest:media-type="application/vnd.sun.xml.ui.configuration"/>
  <manifest:file-entry manifest:full-path="styles.xml" manifest:media-type="text/xml"/>
  <manifest:file-entry manifest:full-path="Pictures/10000201000001F10000029333ED1BC48076B5C4.png" manifest:media-type="image/png"/>
  <manifest:file-entry manifest:full-path="Pictures/10000000000007800000043801760C0AF0E62E0B.jpg" manifest:media-type="image/jpeg"/>
  <manifest:file-entry manifest:full-path="Pictures/10000000000007800000043827B5F54D1F4F498F.jpg" manifest:media-type="image/jpeg"/>
  <manifest:file-entry manifest:full-path="Pictures/10000201000001F3000003548E51808DE171DA02.png" manifest:media-type="image/png"/>
  <manifest:file-entry manifest:full-path="Pictures/10000C8F0000034200004A6ABD021DA9BD39254C.svg" manifest:media-type="image/svg+xml"/>
  <manifest:file-entry manifest:full-path="Pictures/10000C1C0000034200004A6A2C92F38BC117DD3C.svg" manifest:media-type="image/svg+xml"/>
  <manifest:file-entry manifest:full-path="Pictures/10000201000001F000000351DA39462E363D7ED3.png" manifest:media-type="image/png"/>
  <manifest:file-entry manifest:full-path="Pictures/100002010000016A0000029374C9F2B8F26392AD.png" manifest:media-type="image/png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textarea-vertical-align="top" draw:auto-grow-height="true" draw:fit-to-size="false" style:shrink-to-fit="false" fo:min-height="0cm" fo:min-width="0cm" fo:padding-top="0.1cm" fo:padding-bottom="0.1cm" fo:padding-left="0.1cm" fo:padding-right="0.1cm" fo:wrap-option="wrap"/>
    </style:style>
    <style:style style:name="gr2" style:family="graphic">
      <style:graphic-properties style:protect="size"/>
    </style:style>
    <style:style style:name="gr3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4" style:family="graphic" style:parent-style-name="Filled_20_Blue">
      <style:graphic-properties draw:stroke="none" draw:fill="solid" draw:fill-color="#41aeeb" draw:textarea-horizontal-align="center" draw:textarea-vertical-align="middle" draw:auto-grow-height="false"/>
      <style:text-properties fo:color="#ffffff" loext:opacity="100%"/>
    </style:style>
    <style:style style:name="gr5" style:family="graphic" style:parent-style-name="Graphic">
      <style:graphic-properties draw:stroke="none" draw:fill="solid" draw:fill-color="#ffffff" draw:textarea-horizontal-align="center" draw:textarea-vertical-align="middle"/>
    </style:style>
    <style:style style:name="gr13" style:family="graphic" style:parent-style-name="objectwithoutfill">
      <style:graphic-properties svg:stroke-width="0.1cm" svg:stroke-color="#b2b2b2" draw:marker-start-width="0.279cm" draw:marker-end-width="0.279cm" draw:fill="solid" draw:textarea-vertical-align="middle" fo:padding-top="0.151cm" fo:padding-bottom="0.151cm" fo:padding-left="0.276cm" fo:padding-right="0.276cm"/>
    </style:style>
    <style:style style:name="P8" style:family="paragraph">
      <style:paragraph-properties fo:margin-top="0cm" fo:margin-bottom="0cm" fo:line-height="100%" fo:text-align="start" style:font-independent-line-spacing="true"/>
      <style:text-properties fo:color="#62cf51" loext:opacity="100%" fo:font-size="48pt" style:font-size-asian="48pt" style:font-size-complex="48pt"/>
    </style:style>
    <style:style style:name="P27" style:family="paragraph">
      <loext:graphic-properties draw:fill-color="#41aeeb"/>
      <style:paragraph-properties fo:text-align="center"/>
      <style:text-properties fo:color="#ffffff" loext:opacity="100%" fo:font-size="20pt" fo:font-weight="bold" style:font-size-asian="20pt" style:font-weight-asian="bold" style:font-size-complex="20pt" style:font-weight-complex="bold"/>
    </style:style>
    <style:style style:name="P77" style:family="paragraph">
      <style:paragraph-properties fo:margin-top="0cm" fo:margin-bottom="0cm" fo:line-height="100%" fo:text-align="left"/>
      <style:text-properties fo:color="#ffffff" loext:opacity="100%" fo:font-size="36pt" fo:font-weight="bold" style:font-size-asian="36pt" style:font-weight-asian="bold" style:font-size-complex="36pt" style:font-weight-complex="bold"/>
    </style:style>
    <style:style style:name="P79" style:family="paragraph">
      <style:paragraph-properties fo:margin-top="0cm" fo:margin-bottom="0cm" fo:line-height="100%" fo:text-align="right"/>
      <style:text-properties fo:color="#ffffff" loext:opacity="100%" fo:font-size="36pt" fo:font-weight="bold" style:font-size-asian="36pt" style:font-weight-asian="bold" style:font-size-complex="36pt" style:font-weight-complex="bold"/>
    </style:style>
  </office:automatic-styles>
  <office:body>
    <office:presentation>
      <draw:page draw:name="page1" draw:style-name="dp1" draw:master-page-name="Title_20_Slide" presentation:presentation-page-layout-name="AL1T0">
        <office:forms form:automatic-focus="false" form:apply-design-mode="false"/>
        <draw:frame presentation:style-name="Title_20_Slide-title" draw:layer="layout" svg:width="24cm" svg:height="5cm" svg:x="2cm" svg:y="3cm" presentation:class="title" presentation:placeholder="true">
          <draw:text-box/>
        </draw:frame>
        <draw:frame presentation:style-name="Title_20_Slide-subtitle" draw:layer="layout" svg:width="24cm" svg:height="6cm" svg:x="2cm" svg:y="8.2cm" presentation:class="subtitle" presentation:placeholder="true">
          <draw:text-box/>
        </draw:frame>
        <presentation:notes draw:style-name="dp2">
          <draw:page-thumbnail draw:style-name="gr2" draw:layer="layout" svg:width="17cm" svg:height="9.56cm" svg:x="2cm" svg:y="2.5cm" draw:page-number="1" presentation:class="page"/>
          <draw:frame presentation:style-name="Title_20_Slide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2" draw:style-name="dp1" draw:master-page-name="Right_20_Bar_20_White" presentation:presentation-page-layout-name="AL1T18">
        <office:forms form:automatic-focus="false" form:apply-design-mode="false"/>
        <draw:frame draw:style-name="gr3" draw:layer="layout" svg:width="6.041cm" svg:height="11.684cm" svg:x="1.417cm" svg:y="1.778cm">
          <draw:image xlink:href="Pictures/100002010000016A0000029374C9F2B8F26392AD.png" xlink:type="simple" xlink:show="embed" xlink:actuate="onLoad" draw:mime-type="image/png"/>
        </draw:frame>
        <draw:frame presentation:style-name="Right_20_Bar_20_White-title" draw:layer="layout" svg:width="19cm" svg:height="2cm" svg:x="8cm" svg:y="1.6cm" presentation:class="title" presentation:placeholder="true">
          <draw:text-box/>
        </draw:frame>
        <draw:frame draw:style-name="gr1" draw:layer="layout" svg:width="2.5cm" svg:height="2.5cm" svg:x="9cm" svg:y="4cm">
          <draw:text-box>
            <text:p text:style-name="P8">01</text:p>
          </draw:text-box>
        </draw:frame>
        <draw:frame presentation:style-name="Right_20_Bar_20_White-outline1" draw:layer="layout" svg:width="15cm" svg:height="2.5cm" svg:x="12cm" svg:y="4cm" presentation:class="outline" presentation:placeholder="true">
          <draw:text-box/>
        </draw:frame>
        <draw:frame draw:style-name="gr1" draw:layer="layout" svg:width="2.5cm" svg:height="2.5cm" svg:x="9cm" svg:y="6.8cm">
          <draw:text-box>
            <text:p text:style-name="P8">02</text:p>
          </draw:text-box>
        </draw:frame>
        <draw:frame presentation:style-name="Right_20_Bar_20_White-outline1" draw:layer="layout" svg:width="15cm" svg:height="2.5cm" svg:x="12cm" svg:y="6.8cm" presentation:class="outline" presentation:placeholder="true">
          <draw:text-box/>
        </draw:frame>
        <draw:frame draw:style-name="gr1" draw:layer="layout" svg:width="2.5cm" svg:height="2.5cm" svg:x="9cm" svg:y="9.6cm">
          <draw:text-box>
            <text:p text:style-name="P8">03</text:p>
          </draw:text-box>
        </draw:frame>
        <draw:frame presentation:style-name="Right_20_Bar_20_White-outline1" draw:layer="layout" svg:width="15cm" svg:height="2.5cm" svg:x="12cm" svg:y="9.6cm" presentation:class="outline" presentation:placeholder="true">
          <draw:text-box/>
        </draw:frame>
        <draw:frame draw:style-name="gr1" draw:layer="layout" svg:width="2.5cm" svg:height="2.5cm" svg:x="9cm" svg:y="12.4cm">
          <draw:text-box>
            <text:p text:style-name="P8">04</text:p>
          </draw:text-box>
        </draw:frame>
        <draw:frame presentation:style-name="Right_20_Bar_20_White-outline1" draw:layer="layout" svg:width="15cm" svg:height="2.5cm" svg:x="12cm" svg:y="12.4cm" presentation:class="outline" presentation:placeholder="true">
          <draw:text-box/>
        </draw:frame>
        <presentation:notes draw:style-name="dp2">
          <draw:page-thumbnail draw:style-name="gr2" draw:layer="layout" svg:width="17cm" svg:height="9.56cm" svg:x="2cm" svg:y="2.5cm" draw:page-number="2" presentation:class="page"/>
          <draw:frame presentation:style-name="Right_20_Bar_20_White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3" draw:style-name="dp1" draw:master-page-name="Right_20_Bar_20_Blue" presentation:presentation-page-layout-name="AL1T0">
        <office:forms form:automatic-focus="false" form:apply-design-mode="false"/>
        <draw:frame draw:style-name="gr3" draw:layer="layout" svg:width="6.129cm" svg:height="8.128cm" svg:x="1.746cm" svg:y="3.81cm">
          <draw:image xlink:href="Pictures/10000201000001F10000029333ED1BC48076B5C4.png" xlink:type="simple" xlink:show="embed" xlink:actuate="onLoad" draw:mime-type="image/png"/>
        </draw:frame>
        <draw:frame presentation:style-name="Right_20_Bar_20_Blue-title" draw:layer="layout" svg:width="18cm" svg:height="2cm" svg:x="9cm" svg:y="5cm" presentation:class="title" presentation:placeholder="true">
          <draw:text-box/>
        </draw:frame>
        <draw:frame presentation:style-name="Right_20_Bar_20_Blue-subtitle" draw:layer="layout" svg:width="18cm" svg:height="5cm" svg:x="9cm" svg:y="7.5cm" presentation:class="subtitle" presentation:placeholder="true">
          <draw:text-box/>
        </draw:frame>
        <presentation:notes draw:style-name="dp2">
          <draw:page-thumbnail draw:style-name="gr2" draw:layer="layout" svg:width="17cm" svg:height="9.56cm" svg:x="2cm" svg:y="2.5cm" draw:page-number="3" presentation:class="page"/>
          <draw:frame presentation:style-name="Right_20_Bar_20_Blue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4" draw:style-name="dp1" draw:master-page-name="Right_20_Bar_20_White" presentation:presentation-page-layout-name="AL1T2">
        <office:forms form:automatic-focus="false" form:apply-design-mode="false"/>
        <draw:custom-shape draw:style-name="gr4" draw:layer="layout" svg:width="1.3cm" svg:height="1.3cm" svg:x="1.2cm" svg:y="10.5cm">
          <text:p text:style-name="P27">1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g>
          <draw:path draw:style-name="Gradient_20_10" xml:id="id1" draw:id="id1" draw:layer="layout" svg:width="2.579cm" svg:height="2.538cm" svg:x="2.7cm" svg:y="7.539cm" svg:viewBox="0 0 2580 2539" svg:d="M84 2539c689-789 2073 282 2496-2538-30-1-60-1-90-1h-68c-1818 7-2712 777-2338 2539z"/>
          <draw:path draw:style-name="gr5" draw:layer="layout" svg:width="0.359cm" svg:height="0.918cm" svg:x="3.81cm" svg:y="8.137cm" svg:viewBox="0 0 360 919" svg:d="M180 0c-41 0-75 35-75 76s34 75 75 75c42 0 75-34 75-75s-33-76-75-76zM97 170c-53 0-97 43-97 97v233c0 18 15 33 33 33 19 0 33-15 33-33v-210h17v585c0 24 19 44 44 44 24 0 45-20 45-44v-340h18v340c0 24 19 44 44 44 24 0 44-20 44-44v-585h17v210c0 18 15 33 33 33s32-15 32-33v-233c0-54-43-97-97-97z"/>
        </draw:g>
        <draw:frame presentation:style-name="Right_20_Bar_20_White-subtitle" draw:layer="layout" svg:width="5cm" svg:height="1.25cm" svg:x="2.6cm" svg:y="10.6cm" presentation:class="subtitle" presentation:placeholder="true">
          <draw:text-box/>
        </draw:frame>
        <draw:frame presentation:style-name="Right_20_Bar_20_White-outline1" draw:layer="layout" svg:width="6cm" svg:height="2.5cm" svg:x="1.6cm" svg:y="11.9cm" presentation:class="outline" presentation:placeholder="true">
          <draw:text-box/>
        </draw:frame>
        <draw:custom-shape draw:style-name="gr4" draw:layer="layout" svg:width="1.3cm" svg:height="1.3cm" svg:x="7.9cm" svg:y="7.7cm">
          <text:p text:style-name="P27">2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g>
          <draw:path draw:style-name="Gradient_20_34" xml:id="id2" draw:id="id2" draw:layer="layout" svg:width="2.579cm" svg:height="2.538cm" svg:x="9.226cm" svg:y="4.834cm" svg:viewBox="0 0 2580 2539" svg:d="M84 2539c689-789 2073 282 2496-2538-30-1-60-1-90-1h-68c-1818 7-2712 777-2338 2539z"/>
          <draw:path draw:style-name="gr5" draw:layer="layout" svg:width="0.428cm" svg:height="0.926cm" svg:x="10.303cm" svg:y="5.432cm" svg:viewBox="0 0 429 927" svg:d="M215 0c-43 0-78 34-78 76s35 76 78 76c42 0 76-34 76-76s-34-76-76-76zM156 169c0 0-70-2-95 81l-60 210c-5 20 6 35 23 40s34-4 38-19l60-206h15l-102 355h96v261c0 20 17 36 38 36 18 0 37-18 37-38v-259h16v259c0 20 19 38 38 38 21 0 37-16 37-36v-261h96l-101-355h16l58 206c5 15 23 24 39 19 18-5 28-20 22-40l-60-210c-24-83-94-81-94-81z"/>
        </draw:g>
        <draw:frame presentation:style-name="Right_20_Bar_20_White-subtitle" draw:layer="layout" svg:width="5cm" svg:height="1.25cm" svg:x="9.4cm" svg:y="7.8cm" presentation:class="subtitle" presentation:placeholder="true">
          <draw:text-box/>
        </draw:frame>
        <draw:frame presentation:style-name="Right_20_Bar_20_White-outline1" draw:layer="layout" svg:width="6cm" svg:height="2.5cm" svg:x="8.4cm" svg:y="9.1cm" presentation:class="outline" presentation:placeholder="true">
          <draw:text-box/>
        </draw:frame>
        <draw:custom-shape draw:style-name="gr4" draw:layer="layout" svg:width="1.3cm" svg:height="1.3cm" svg:x="14.7cm" svg:y="10.5cm">
          <text:p text:style-name="P27">3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g>
          <draw:path draw:style-name="Gradient_20_100" xml:id="id3" draw:id="id3" draw:layer="layout" svg:width="2.579cm" svg:height="2.538cm" svg:x="16.047cm" svg:y="7.539cm" svg:viewBox="0 0 2580 2539" svg:d="M84 2539c689-789 2073 282 2496-2538-30-1-60-1-90-1h-68c-1818 7-2712 777-2338 2539z"/>
          <draw:path draw:style-name="gr5" draw:layer="layout" svg:width="0.91cm" svg:height="0.888cm" svg:x="16.883cm" svg:y="8.313cm" svg:viewBox="0 0 911 889" svg:d="M850 59c-41-40-91-60-149-59-92 1-171 51-236 150v-1l-16 30c0 0-7-13-17-31v3c-24-50-54-86-91-111-37-24-79-35-123-35-59 0-110 19-153 56-44 37-65 84-65 141 0 20 7 49 18 87 23 56 80 128 174 218s159 157 195 202c37 44 61 104 73 180 9-67 43-134 104-201s131-141 210-222c78-81 122-144 130-187 5-16 7-36 7-62 0-64-21-117-61-158z"/>
        </draw:g>
        <draw:frame presentation:style-name="Right_20_Bar_20_White-subtitle" draw:layer="layout" svg:width="5cm" svg:height="1.25cm" svg:x="16.2cm" svg:y="10.6cm" presentation:class="subtitle" presentation:placeholder="true">
          <draw:text-box/>
        </draw:frame>
        <draw:frame presentation:style-name="Right_20_Bar_20_White-outline1" draw:layer="layout" svg:width="6cm" svg:height="2.5cm" svg:x="15.2cm" svg:y="11.9cm" presentation:class="outline" presentation:placeholder="true">
          <draw:text-box/>
        </draw:frame>
        <draw:custom-shape draw:style-name="gr4" draw:layer="layout" svg:width="1.3cm" svg:height="1.3cm" svg:x="21.2cm" svg:y="7.7cm">
          <text:p text:style-name="P27">4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g>
          <draw:path draw:style-name="Gradient_20_43" xml:id="id4" draw:id="id4" draw:layer="layout" svg:width="2.579cm" svg:height="2.538cm" svg:x="22.573cm" svg:y="4.834cm" svg:viewBox="0 0 2580 2539" svg:d="M84 2539c689-789 2073 282 2496-2538-30-1-60-1-90-1h-68c-1818 7-2712 777-2338 2539z"/>
          <draw:path draw:style-name="gr5" draw:layer="layout" svg:width="0.874cm" svg:height="0.927cm" svg:x="23.427cm" svg:y="5.539cm" svg:viewBox="0 0 875 928" svg:d="M660 0c-42 0-77 34-77 76s35 76 77 76 77-34 77-76-35-76-77-76zM180 5c-41 0-75 34-75 75s34 75 75 75c42 0 75-34 75-75s-33-75-75-75zM602 169c0 0-70-2-95 82l-60 209c-6 20 5 35 22 40s35-3 39-19l59-205h16l-102 355h96v260c0 20 17 37 38 37 18 0 37-19 37-39v-258h16v258c0 20 19 39 37 39 21 0 38-17 38-37v-260h96l-102-355h16l59 205c4 16 22 24 39 19s28-20 22-40l-60-209c-25-84-95-82-95-82zM97 174c-53 0-97 43-97 97v233c0 18 15 33 33 33 19 0 33-15 33-33v-210h17v585c0 25 19 44 44 44 24 0 45-19 45-44v-340h18v340c0 25 20 44 44 44s44-19 44-44v-585h17v210c0 18 15 33 33 33s32-15 32-33v-233c0-54-43-97-96-97z"/>
        </draw:g>
        <draw:frame presentation:style-name="Right_20_Bar_20_White-subtitle" draw:layer="layout" svg:width="5cm" svg:height="1.25cm" svg:x="22.7cm" svg:y="7.8cm" presentation:class="subtitle" presentation:placeholder="true">
          <draw:text-box/>
        </draw:frame>
        <draw:frame presentation:style-name="Right_20_Bar_20_White-outline1" draw:layer="layout" svg:width="6cm" svg:height="2.5cm" svg:x="21.7cm" svg:y="9.1cm" presentation:class="outline" presentation:placeholder="true">
          <draw:text-box/>
        </draw:frame>
        <draw:connector draw:style-name="gr13" draw:layer="layout" draw:type="curve" svg:x1="5.28cm" svg:y1="8.808cm" svg:x2="9.226cm" svg:y2="6.103cm" draw:start-shape="id1" draw:start-glue-point="1" draw:end-shape="id2" draw:end-glue-point="3" svg:d="M5280 8808c2959 0 987-2705 3946-2705" svg:viewBox="0 0 3947 2706"/>
        <draw:connector draw:style-name="gr13" draw:layer="layout" draw:type="curve" svg:x1="11.806cm" svg:y1="6.103cm" svg:x2="16.047cm" svg:y2="8.808cm" draw:start-shape="id2" draw:end-shape="id3" draw:end-glue-point="3" svg:d="M11806 6103c3181 0 1061 2705 4241 2705" svg:viewBox="0 0 4242 2706"/>
        <draw:connector draw:style-name="gr13" draw:layer="layout" draw:type="curve" svg:x1="18.627cm" svg:y1="8.808cm" svg:x2="22.573cm" svg:y2="6.103cm" draw:start-shape="id3" draw:end-shape="id4" svg:d="M18627 8808c2959 0 987-2705 3946-2705" svg:viewBox="0 0 3947 2706"/>
        <draw:frame presentation:style-name="Right_20_Bar_20_White-title" draw:layer="layout" svg:width="25.2cm" svg:height="2.5cm" svg:x="1.4cm" svg:y="1cm" presentation:class="title" presentation:placeholder="true">
          <draw:text-box/>
        </draw:frame>
        <presentation:notes draw:style-name="dp2">
          <draw:page-thumbnail draw:style-name="gr2" draw:layer="layout" svg:width="17cm" svg:height="9.56cm" svg:x="2cm" svg:y="2.5cm" draw:page-number="4" presentation:class="page"/>
          <draw:frame presentation:style-name="Right_20_Bar_20_White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5" draw:style-name="dp1" draw:master-page-name="Left_20_Bar_20_White" presentation:presentation-page-layout-name="AL1T2">
        <office:forms form:automatic-focus="false" form:apply-design-mode="false"/>
        <draw:custom-shape draw:style-name="Gradient_20_22" draw:layer="layout" svg:width="4.7cm" svg:height="5cm" svg:x="1.45cm" svg:y="8.2cm">
          <draw:enhanced-geometry svg:viewBox="0 0 21600 21600" draw:path-stretchpoint-x="10800" draw:path-stretchpoint-y="10800" draw:glue-points="10800 0 0 10800 10800 21600 21600 10800" draw:text-areas="?f4 ?f6 ?f5 ?f7" draw:type="flowchart-alternate-process" draw:enhanced-path="M 0 ?f2 Y ?f0 0 L ?f1 0 X 21600 ?f2 L 21600 ?f3 Y ?f1 21600 L ?f0 21600 X 0 ?f3 Z N">
            <draw:equation draw:name="f0" draw:formula="left+3600"/>
            <draw:equation draw:name="f1" draw:formula="right-3600"/>
            <draw:equation draw:name="f2" draw:formula="top+3600"/>
            <draw:equation draw:name="f3" draw:formula="bottom-3600"/>
            <draw:equation draw:name="f4" draw:formula="left+1054"/>
            <draw:equation draw:name="f5" draw:formula="right-1054"/>
            <draw:equation draw:name="f6" draw:formula="top+1054"/>
            <draw:equation draw:name="f7" draw:formula="bottom-1054"/>
          </draw:enhanced-geometry>
        </draw:custom-shape>
        <draw:frame presentation:style-name="Left_20_Bar_20_White-subtitle" draw:layer="layout" svg:width="4.7cm" svg:height="5cm" svg:x="1.45cm" svg:y="8.2cm" presentation:class="subtitle" presentation:placeholder="true">
          <draw:text-box/>
        </draw:frame>
        <draw:custom-shape draw:style-name="Gradient_20_22" draw:layer="layout" svg:width="4.7cm" svg:height="5cm" svg:x="6.55cm" svg:y="8.2cm">
          <draw:enhanced-geometry svg:viewBox="0 0 21600 21600" draw:path-stretchpoint-x="10800" draw:path-stretchpoint-y="10800" draw:glue-points="10800 0 0 10800 10800 21600 21600 10800" draw:text-areas="?f4 ?f6 ?f5 ?f7" draw:type="flowchart-alternate-process" draw:enhanced-path="M 0 ?f2 Y ?f0 0 L ?f1 0 X 21600 ?f2 L 21600 ?f3 Y ?f1 21600 L ?f0 21600 X 0 ?f3 Z N">
            <draw:equation draw:name="f0" draw:formula="left+3600"/>
            <draw:equation draw:name="f1" draw:formula="right-3600"/>
            <draw:equation draw:name="f2" draw:formula="top+3600"/>
            <draw:equation draw:name="f3" draw:formula="bottom-3600"/>
            <draw:equation draw:name="f4" draw:formula="left+1054"/>
            <draw:equation draw:name="f5" draw:formula="right-1054"/>
            <draw:equation draw:name="f6" draw:formula="top+1054"/>
            <draw:equation draw:name="f7" draw:formula="bottom-1054"/>
          </draw:enhanced-geometry>
        </draw:custom-shape>
        <draw:frame presentation:style-name="Left_20_Bar_20_White-subtitle" draw:layer="layout" svg:width="4.7cm" svg:height="5cm" svg:x="6.55cm" svg:y="8.2cm" presentation:class="subtitle" presentation:placeholder="true">
          <draw:text-box/>
        </draw:frame>
        <draw:custom-shape draw:style-name="Gradient_20_22" draw:layer="layout" svg:width="4.7cm" svg:height="5cm" svg:x="11.65cm" svg:y="8.2cm">
          <draw:enhanced-geometry svg:viewBox="0 0 21600 21600" draw:path-stretchpoint-x="10800" draw:path-stretchpoint-y="10800" draw:glue-points="10800 0 0 10800 10800 21600 21600 10800" draw:text-areas="?f4 ?f6 ?f5 ?f7" draw:type="flowchart-alternate-process" draw:enhanced-path="M 0 ?f2 Y ?f0 0 L ?f1 0 X 21600 ?f2 L 21600 ?f3 Y ?f1 21600 L ?f0 21600 X 0 ?f3 Z N">
            <draw:equation draw:name="f0" draw:formula="left+3600"/>
            <draw:equation draw:name="f1" draw:formula="right-3600"/>
            <draw:equation draw:name="f2" draw:formula="top+3600"/>
            <draw:equation draw:name="f3" draw:formula="bottom-3600"/>
            <draw:equation draw:name="f4" draw:formula="left+1054"/>
            <draw:equation draw:name="f5" draw:formula="right-1054"/>
            <draw:equation draw:name="f6" draw:formula="top+1054"/>
            <draw:equation draw:name="f7" draw:formula="bottom-1054"/>
          </draw:enhanced-geometry>
        </draw:custom-shape>
        <draw:frame presentation:style-name="Left_20_Bar_20_White-subtitle" draw:layer="layout" svg:width="4.7cm" svg:height="5cm" svg:x="11.65cm" svg:y="8.2cm" presentation:class="subtitle" presentation:placeholder="true">
          <draw:text-box/>
        </draw:frame>
        <draw:custom-shape draw:style-name="Gradient_20_22" draw:layer="layout" svg:width="4.7cm" svg:height="5cm" svg:x="16.75cm" svg:y="8.2cm">
          <draw:enhanced-geometry svg:viewBox="0 0 21600 21600" draw:path-stretchpoint-x="10800" draw:path-stretchpoint-y="10800" draw:glue-points="10800 0 0 10800 10800 21600 21600 10800" draw:text-areas="?f4 ?f6 ?f5 ?f7" draw:type="flowchart-alternate-process" draw:enhanced-path="M 0 ?f2 Y ?f0 0 L ?f1 0 X 21600 ?f2 L 21600 ?f3 Y ?f1 21600 L ?f0 21600 X 0 ?f3 Z N">
            <draw:equation draw:name="f0" draw:formula="left+3600"/>
            <draw:equation draw:name="f1" draw:formula="right-3600"/>
            <draw:equation draw:name="f2" draw:formula="top+3600"/>
            <draw:equation draw:name="f3" draw:formula="bottom-3600"/>
            <draw:equation draw:name="f4" draw:formula="left+1054"/>
            <draw:equation draw:name="f5" draw:formula="right-1054"/>
            <draw:equation draw:name="f6" draw:formula="top+1054"/>
            <draw:equation draw:name="f7" draw:formula="bottom-1054"/>
          </draw:enhanced-geometry>
        </draw:custom-shape>
        <draw:frame presentation:style-name="Left_20_Bar_20_White-subtitle" draw:layer="layout" svg:width="4.7cm" svg:height="5cm" svg:x="16.75cm" svg:y="8.2cm" presentation:class="subtitle" presentation:placeholder="true">
          <draw:text-box/>
        </draw:frame>
        <draw:custom-shape draw:style-name="Gradient_20_22" draw:layer="layout" svg:width="4.7cm" svg:height="5cm" svg:x="21.85cm" svg:y="8.2cm">
          <draw:enhanced-geometry svg:viewBox="0 0 21600 21600" draw:path-stretchpoint-x="10800" draw:path-stretchpoint-y="10800" draw:glue-points="10800 0 0 10800 10800 21600 21600 10800" draw:text-areas="?f4 ?f6 ?f5 ?f7" draw:type="flowchart-alternate-process" draw:enhanced-path="M 0 ?f2 Y ?f0 0 L ?f1 0 X 21600 ?f2 L 21600 ?f3 Y ?f1 21600 L ?f0 21600 X 0 ?f3 Z N">
            <draw:equation draw:name="f0" draw:formula="left+3600"/>
            <draw:equation draw:name="f1" draw:formula="right-3600"/>
            <draw:equation draw:name="f2" draw:formula="top+3600"/>
            <draw:equation draw:name="f3" draw:formula="bottom-3600"/>
            <draw:equation draw:name="f4" draw:formula="left+1054"/>
            <draw:equation draw:name="f5" draw:formula="right-1054"/>
            <draw:equation draw:name="f6" draw:formula="top+1054"/>
            <draw:equation draw:name="f7" draw:formula="bottom-1054"/>
          </draw:enhanced-geometry>
        </draw:custom-shape>
        <draw:frame presentation:style-name="Left_20_Bar_20_White-subtitle" draw:layer="layout" svg:width="4.7cm" svg:height="5cm" svg:x="21.85cm" svg:y="8.2cm" presentation:class="subtitle" presentation:placeholder="true">
          <draw:text-box/>
        </draw:frame>
        <draw:g>
          <draw:path draw:style-name="Gradient_20_10" draw:layer="layout" svg:width="2.956cm" svg:height="2.846cm" svg:x="2.322cm" svg:y="4.58cm" svg:viewBox="0 0 2957 2847" svg:d="M1009 965c-163-92-339-172-510-259 13 201 47 369 94 516-191-31-394-40-593-60 327 886 879 900 1385 1451 28 72 63 145 106 221 0 2 0 4 1 6 0-1 0-1 1-2 2 3 3 6 4 9 4-9 8-18 11-27 522-625 1109-601 1449-1524-198 20-401 28-593 60 47-148 81-316 94-516-158 81-322 155-476 239 14-275-123-614-509-1079-203 313-445 613-464 965z"/>
          <draw:path draw:style-name="gr5" draw:layer="layout" svg:width="0.655cm" svg:height="0.818cm" svg:x="3.472cm" svg:y="5.752cm" svg:viewBox="0 0 656 819" svg:d="M0 366h60v-69c0-11 0-21 1-32l1-2v-1-3-4l1-3v-3l1-4 1-3v-1l2-7v-2-2-1l1-2v-1l1-3v-3l1-4v-3l2-3v-1-2l1-2 1-1v-2-1l1-2 3-7v-3l1-3v-1l3-7 1-1 1-2c1-3 3-7 4-10l1-3c13-27 29-53 50-75 38-42 86-71 141-82h3l4-1 3-1h4l3-1 3-1h4 3 7l3-1h21l4 1h6 4 2l4 1 4 1h2l4 1 4 1h3c55 11 104 40 142 82 12 14 23 28 33 44v1c5 7 9 15 13 22l1 3 2 5 3 6v1l3 6 1 2 1 1c0 4 2 7 3 11l1 3 1 4 1 2 1 1v2l2 4v2l1 6 1 3 1 6 2 4v1 2l1 2v3l2 5v2 1l1 3v2 5 4l1 3v1 2c0 3 1 6 1 9v1c1 9 1 17 1 25v69h61v453h-656zM168 366h320v-69c0-8-1-17-2-26l-1-2v-2-1-2l-1-1-1-3v-2-1-2l-1-1v-2-3l-1-2v-2-1l-2-3v-2h-1v-2l-1-3-1-1v-2l-1-1-1-2v-2h-1v-2-1-1c-2-3-3-6-5-9-2-4-4-8-6-11v-2l-2-1v-1-1l-2-2c-4-6-8-11-13-17 0-2-2-4-5-6v-1c-1-1-3-2-4-4v-1h-1l-1-1c-16-16-36-29-57-37h-2l-2-1h-1l-3-1-1-1h-3-2l-1-1-2-1h-2-2l-2-1h-2-2-2l-2-1h-2l-2-1h-8-2-8-3-7l-3 1h-2l-2 1h-1-2-3l-2 1h-1-3l-1 1-2 1h-3-1l-2 1-2 1h-2l-2 1h-1l-3 1-1 1-2 1c-17 7-31 16-46 28l-1 1-1 2-2 1-1 2-2 1-1 1-4 4v1c-7 7-12 15-18 23l-1 3-1 1-1 1-1 2-3 5-1 1v1l-1 1v1 1 1l-1 2-3 6-2 4-1 1-1 1-1 3v1 3l-1 2v1l-1 2v1l-1 2-1 2v1 2h-1v2l-1 2v2l-1 1-1 6v1l-1 2v1c0 2 0 5 0 8-1 9-2 17-2 25zM301 573l-2 18v13c-2 30-5 65-9 108h74c-2-43-5-78-8-108l-1-13-1-18c15-11 24-28 24-48 0-31-22-57-50-57h-1c-28 0-50 26-50 57 0 20 10 37 24 48z"/>
        </draw:g>
        <draw:g>
          <draw:path draw:style-name="Gradient_20_14" draw:layer="layout" svg:width="2.956cm" svg:height="2.846cm" svg:x="7.422cm" svg:y="4.58cm" svg:viewBox="0 0 2957 2847" svg:d="M1009 965c-163-92-339-172-510-259 13 201 47 369 94 516-191-31-394-40-593-60 327 886 879 900 1385 1451 28 72 63 145 106 221 0 2 0 4 1 6 0-1 0-1 1-2 2 3 3 6 4 9 4-9 8-18 11-27 522-625 1109-601 1449-1524-198 20-401 28-593 60 47-148 81-316 94-516-158 81-322 155-476 239 14-275-123-614-509-1079-203 313-445 613-464 965z"/>
          <draw:path draw:style-name="gr5" draw:layer="layout" svg:width="0.801cm" svg:height="0.8cm" svg:x="8.499cm" svg:y="5.797cm" svg:viewBox="0 0 802 801" svg:d="M75 0c-41 0-75 33-75 75 0 41 34 75 75 75 159 0 304 64 409 169 104 104 169 248 169 408 0 41 33 74 75 74 41 0 74-33 74-74 0-201-81-382-212-514-132-132-314-213-515-213zM75 235c-41 0-75 34-75 75s34 74 75 74c95 0 181 39 242 101 63 62 101 147 101 242 0 41 33 74 74 74 42 0 75-33 75-74 0-136-55-259-144-348s-212-144-348-144zM135 532c-74 0-135 59-135 134 0 74 60 135 135 135 74 0 136-61 136-135 0-75-61-134-136-134z"/>
        </draw:g>
        <draw:g>
          <draw:path draw:style-name="Gradient_20_21" draw:layer="layout" svg:width="2.956cm" svg:height="2.846cm" svg:x="12.522cm" svg:y="4.58cm" svg:viewBox="0 0 2957 2847" svg:d="M1009 965c-163-92-339-172-510-259 13 201 47 369 94 516-191-31-394-40-593-60 327 886 879 900 1385 1451 28 72 63 145 106 221 0 2 0 4 1 6 0-1 0-1 1-2 2 3 3 6 4 9 4-9 8-18 11-27 522-625 1109-601 1449-1524-198 20-401 28-593 60 47-148 81-316 94-516-158 81-322 155-476 239 14-275-123-614-509-1079-203 313-445 613-464 965z"/>
          <draw:path draw:style-name="gr5" draw:layer="layout" svg:width="0.844cm" svg:height="0.844cm" svg:x="13.578cm" svg:y="5.697cm" svg:viewBox="0 0 845 845" svg:d="M423 0c-46 0-83 37-83 82v33c-28 6-54 16-78 30l-22-22c-32-32-84-32-116 0s-32 85 0 117l20 21c-13 24-24 50-30 78h-32c-45 0-82 38-82 83s37 82 82 82h41c8 24 18 47 33 68l-32 32c-32 32-32 85 0 117s84 32 116 0l42-41c18 8 38 15 58 19v63c0 45 37 83 83 83 45 0 82-38 82-83v-72c16-6 32-13 47-22l53 53c32 32 84 32 116 0 33-32 33-85 0-118l-52-52c8-15 14-30 20-47h73c46 0 83-37 83-82s-37-83-83-83h-64c-5-20-11-38-19-56l42-43c33-32 33-85 0-117-32-32-84-32-116 0l-35 34c-20-13-42-24-65-33v-42c0-45-37-82-82-82zM423 286c74 0 135 61 135 136s-61 136-135 136c-76 0-136-61-136-136s60-136 136-136z"/>
        </draw:g>
        <draw:g>
          <draw:path draw:style-name="Gradient_20_22" draw:layer="layout" svg:width="2.956cm" svg:height="2.846cm" svg:x="17.622cm" svg:y="4.58cm" svg:viewBox="0 0 2957 2847" svg:d="M1009 965c-163-92-339-172-510-259 13 201 47 369 94 516-191-31-394-40-593-60 327 886 879 900 1385 1451 28 72 63 145 106 221 0 2 0 4 1 6 0-1 0-1 1-2 2 3 3 6 4 9 4-9 8-18 11-27 522-625 1109-601 1449-1524-198 20-401 28-593 60 47-148 81-316 94-516-158 81-322 155-476 239 14-275-123-614-509-1079-203 313-445 613-464 965z"/>
          <draw:path draw:style-name="gr5" draw:layer="layout" svg:width="1.054cm" svg:height="0.809cm" svg:x="18.662cm" svg:y="5.696cm" svg:viewBox="0 0 1055 810" svg:d="M405 0c223 0 404 181 404 405 0 89-28 172-77 239 10 37 25 68 56 77 39 13 105 0 217-55 18-9 39-1 47 16s2 38-16 46c-130 65-214 77-268 60-47-14-73-46-89-85-72 67-168 107-274 107-224 0-405-182-405-405 0-224 181-405 405-405zM405 503c64 0 117 52 117 117 0 64-53 118-117 118-65 0-117-54-117-118 0-65 52-117 117-117zM405 59c64 0 117 52 117 117 0 64-53 117-117 117-65 0-117-53-117-117 0-65 52-117 117-117zM299 398c0 65-52 117-117 117-64 0-116-52-116-117s52-117 117-117c64 0 116 52 116 117zM744 398c0 65-52 117-117 117s-117-52-117-117 52-117 117-117 117 52 117 117z"/>
        </draw:g>
        <draw:g>
          <draw:path draw:style-name="Gradient_20_25" draw:layer="layout" svg:width="2.956cm" svg:height="2.846cm" svg:x="22.722cm" svg:y="4.58cm" svg:viewBox="0 0 2957 2847" svg:d="M1009 965c-163-92-339-172-510-259 13 201 47 369 94 516-191-31-394-40-593-60 327 886 879 900 1385 1451 28 72 63 145 106 221 0 2 0 4 1 6 0-1 0-1 1-2 2 3 3 6 4 9 4-9 8-18 11-27 522-625 1109-601 1449-1524-198 20-401 28-593 60 47-148 81-316 94-516-158 81-322 155-476 239 14-275-123-614-509-1079-203 313-445 613-464 965z"/>
          <draw:path draw:style-name="gr5" draw:layer="layout" svg:width="0.813cm" svg:height="0.781cm" svg:x="23.793cm" svg:y="5.831cm" svg:viewBox="0 0 814 782" svg:d="M28 0c-10 1-18 6-24 15-8 14-4 32 10 41 56 32 94 94 122 175 29 85 45 190 55 307 1 17 16 29 32 27h503c16 0 30-14 30-30 0-17-14-29-30-29h-478c-10-111-27-211-55-294-32-95-79-167-148-207-5-4-11-5-17-5zM231 111l49 291h398l136-291zM247 613c-47 0-85 37-85 84 0 46 38 85 85 85s84-39 84-85c0-47-37-84-84-84zM664 613c-46 0-84 37-84 84 0 46 38 85 84 85 47 0 85-39 85-85 0-47-38-84-85-84z"/>
        </draw:g>
        <draw:frame presentation:style-name="Left_20_Bar_20_White-title" draw:layer="layout" svg:width="25.2cm" svg:height="2.5cm" svg:x="1.4cm" svg:y="1cm" presentation:class="title" presentation:placeholder="true">
          <draw:text-box/>
        </draw:frame>
        <presentation:notes draw:style-name="dp2">
          <draw:page-thumbnail draw:style-name="gr2" draw:layer="layout" svg:width="17cm" svg:height="9.56cm" svg:x="2cm" svg:y="2.5cm" draw:page-number="5" presentation:class="page"/>
          <draw:frame presentation:style-name="Left_20_Bar_20_White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6" draw:style-name="dp1" draw:master-page-name="Bottom_20_Bar_20_White" presentation:presentation-page-layout-name="AL1T2">
        <office:forms form:automatic-focus="false" form:apply-design-mode="false"/>
        <draw:g>
          <draw:path draw:style-name="Filled_20_Light_20_Blue" draw:layer="layout" svg:width="5.276cm" svg:height="5.254cm" draw:transform="skewX (-0.00925024503556994) rotate (0.0448549617762543) translate (11.1345922398245cm 5.60524483224389cm)" svg:viewBox="0 0 5277 5255" svg:d="M3422 1770c362-158 909-178 1855 133-383 788-839 1288-1375 1448 308 232 593 681 806 1592-1066 109-1826-90-2203-656-186 397-620 763-1835 968-47-982 162-1686 675-2050-437-97-894-436-1345-1581 712-177 1303-190 1750-17 2-388 207-886 875-1607 560 642 841 1237 797 1770z"/>
          <draw:path draw:style-name="gr5" draw:layer="layout" svg:width="1.235cm" svg:height="1.383cm" svg:x="13.27cm" svg:y="7.66cm" svg:viewBox="0 0 1236 1384" svg:d="M168 138h898c26 0 48 22 48 48v537c0 27-22 48-48 48h-898c-26 0-48-21-48-48v-537c0-26 22-48 48-48zM69 0h1096c39 0 71 31 71 71v784c0 38-32 69-71 69h-1096c-38 0-69-31-69-69v-784c0-40 31-71 69-71zM36 997h1163c20 0 37 15 37 36v315c0 18-17 36-37 36h-1163c-21 0-36-18-36-36v-315c0-21 15-36 36-36zM791 1105h301c17 0 32 14 32 32 0 16-15 29-32 29h-301c-17 0-30-13-30-29 0-18 13-32 30-32z"/>
        </draw:g>
        <draw:custom-shape draw:style-name="Filled_20_Light_20_Blue" draw:layer="layout" svg:width="1.778cm" svg:height="0.762cm" draw:transform="rotate (-0.584685299418101) translate (9.813cm 6.668cm)">
          <draw:enhanced-geometry svg:viewBox="0 0 21600 21600" draw:text-areas="?f7 ?f0 21600 ?f2" draw:type="left-arrow" draw:modifiers="5400 5400" draw:enhanced-path="M 21600 ?f0 L ?f1 ?f0 ?f1 0 0 10800 ?f1 21600 ?f1 ?f2 2160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g>
          <draw:path draw:style-name="Gradient_20_34" draw:layer="layout" svg:width="2.183cm" svg:height="2.148cm" svg:x="7.114cm" svg:y="4.811cm" svg:viewBox="0 0 2184 2149" svg:d="M2113 2149c-583-667-1755 239-2113-2148 26-1 51-1 76-1h58c1539 6 2296 658 1979 2149z"/>
          <draw:path draw:style-name="gr5" draw:layer="layout" svg:width="0.879cm" svg:height="0.865cm" svg:x="7.856cm" svg:y="5.384cm" svg:viewBox="0 0 880 866" svg:d="M191 0v134h-77c-63 0-114 51-114 115v201c0 63 51 114 114 114h46v-172h560v172h45c63 0 115-51 115-114v-201c0-64-52-115-115-115h-76v-134zM785 213c16 0 28 13 28 28 0 14-12 27-28 27-14 0-27-13-27-27 0-15 13-28 27-28zM177 411v455h526v-455h-505zM785 430c16 0 28 12 28 27s-12 28-28 28c-14 0-27-13-27-28s13-27 27-27zM220 454h440v367h-440zM266 497v31h294v-31zM266 558v31h226v-31zM266 621v31h309v-31zM266 682v31h266v-31z"/>
        </draw:g>
        <draw:frame presentation:style-name="Bottom_20_Bar_20_White-subtitle" draw:layer="layout" svg:width="6cm" svg:height="0.8cm" svg:x="0.9cm" svg:y="4.5cm" presentation:class="subtitle" presentation:placeholder="true">
          <draw:text-box/>
        </draw:frame>
        <draw:frame presentation:style-name="Bottom_20_Bar_20_White-outline1" draw:layer="layout" svg:width="6cm" svg:height="1.5cm" svg:x="0.9cm" svg:y="5.5cm" presentation:class="outline" presentation:placeholder="true">
          <draw:text-box/>
        </draw:frame>
        <draw:custom-shape draw:style-name="Filled_20_Light_20_Blue" draw:layer="layout" svg:width="1.778cm" svg:height="0.762cm" draw:transform="rotate (-2.72219003433556) translate (18.49cm 7.454cm)">
          <draw:enhanced-geometry svg:viewBox="0 0 21600 21600" draw:text-areas="?f7 ?f0 21600 ?f2" draw:type="left-arrow" draw:modifiers="5400 5400" draw:enhanced-path="M 21600 ?f0 L ?f1 ?f0 ?f1 0 0 10800 ?f1 21600 ?f1 ?f2 2160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g>
          <draw:path draw:style-name="Gradient_20_100" draw:layer="layout" svg:width="2.183cm" svg:height="2.148cm" svg:x="18.644cm" svg:y="4.726cm" svg:viewBox="0 0 2184 2149" svg:d="M71 2149c583-667 1755 239 2113-2148-26-1-51-1-76-1h-58c-1539 6-2296 658-1979 2149z"/>
          <draw:path draw:style-name="gr5" draw:layer="layout" svg:width="1.054cm" svg:height="0.809cm" svg:x="19.152cm" svg:y="5.234cm" svg:viewBox="0 0 1055 810" svg:d="M405 0c223 0 404 181 404 405 0 89-28 172-77 239 10 37 25 68 56 77 39 13 105 0 217-55 18-9 39-1 47 16s2 38-16 46c-130 65-214 77-268 60-47-14-73-46-89-85-72 67-168 107-274 107-224 0-405-182-405-405 0-224 181-405 405-405zM405 503c64 0 117 52 117 117 0 64-53 118-117 118-65 0-117-54-117-118 0-65 52-117 117-117zM405 59c64 0 117 52 117 117 0 64-53 117-117 117-65 0-117-53-117-117 0-65 52-117 117-117zM299 398c0 65-52 117-117 117-64 0-116-52-116-117s52-117 117-117c64 0 116 52 116 117zM744 398c0 65-52 117-117 117s-117-52-117-117 52-117 117-117 117 52 117 117z"/>
        </draw:g>
        <draw:frame presentation:style-name="Bottom_20_Bar_20_White-subtitle" draw:layer="layout" svg:width="6cm" svg:height="0.8cm" svg:x="21.1cm" svg:y="4.5cm" presentation:class="subtitle" presentation:placeholder="true">
          <draw:text-box/>
        </draw:frame>
        <draw:frame presentation:style-name="Bottom_20_Bar_20_White-outline1" draw:layer="layout" svg:width="6cm" svg:height="1.5cm" svg:x="21.1cm" svg:y="5.5cm" presentation:class="outline" presentation:placeholder="true">
          <draw:text-box/>
        </draw:frame>
        <draw:custom-shape draw:style-name="Filled_20_Light_20_Blue" draw:layer="layout" svg:width="1.778cm" svg:height="0.762cm" draw:transform="rotate (0.389906554895533) translate (9.398cm 10.879cm)">
          <draw:enhanced-geometry svg:viewBox="0 0 21600 21600" draw:text-areas="?f7 ?f0 21600 ?f2" draw:type="left-arrow" draw:modifiers="5400 5400" draw:enhanced-path="M 21600 ?f0 L ?f1 ?f0 ?f1 0 0 10800 ?f1 21600 ?f1 ?f2 2160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g>
          <draw:path draw:style-name="Gradient_20_10" draw:layer="layout" svg:width="2.183cm" svg:height="2.148cm" svg:x="7.106cm" svg:y="10.268cm" svg:viewBox="0 0 2184 2149" svg:d="M2113 2149c-583-667-1755 239-2113-2148 26-1 51-1 76-1h58c1539 6 2296 658 1979 2149z"/>
          <draw:path draw:style-name="gr5" draw:layer="layout" svg:width="0.618cm" svg:height="0.842cm" svg:x="7.855cm" svg:y="10.741cm" svg:viewBox="0 0 619 843" svg:d="M49 0h521c27 0 49 23 49 50v743c0 27-22 50-49 50h-521c-27 0-49-23-49-50v-743c0-27 22-50 49-50zM93 66h433c18 0 33 14 33 32v99c0 18-15 33-33 33h-433c-18 0-32-15-32-33v-99c0-18 14-32 32-32zM82 292h82c7 0 13 6 13 13v82c0 7-6 13-13 13h-82c-7 0-13-6-13-13v-82c0-7 6-13 13-13zM269 292h82c7 0 13 6 13 13v82c0 7-6 13-13 13h-82c-8 0-13-6-13-13v-82c0-7 5-13 13-13zM456 292h82c6 0 12 6 12 13v82c0 7-6 13-12 13h-82c-8 0-13-6-13-13v-82c0-7 5-13 13-13zM82 472h82c7 0 13 6 13 13v83c0 7-6 13-13 13h-82c-7 0-13-6-13-13v-83c0-7 6-13 13-13zM269 472h82c7 0 13 6 13 13v83c0 7-6 13-13 13h-82c-8 0-13-6-13-13v-83c0-7 5-13 13-13zM456 472h82c6 0 12 6 12 13v83c0 7-6 13-12 13h-82c-8 0-13-6-13-13v-83c0-7 5-13 13-13zM82 653h82c7 0 13 6 13 13v82c0 7-6 13-13 13h-82c-7 0-13-6-13-13v-82c0-7 6-13 13-13zM269 653h82c7 0 13 6 13 13v82c0 7-6 13-13 13h-82c-8 0-13-6-13-13v-82c0-7 5-13 13-13zM456 653h82c6 0 12 6 12 13v82c0 7-6 13-12 13h-82c-8 0-13-6-13-13v-82c0-7 5-13 13-13z"/>
        </draw:g>
        <draw:frame presentation:style-name="Bottom_20_Bar_20_White-subtitle" draw:layer="layout" svg:width="6cm" svg:height="0.8cm" svg:x="0.9cm" svg:y="10cm" presentation:class="subtitle" presentation:placeholder="true">
          <draw:text-box/>
        </draw:frame>
        <draw:frame presentation:style-name="Bottom_20_Bar_20_White-outline1" draw:layer="layout" svg:width="6cm" svg:height="1.5cm" svg:x="0.9cm" svg:y="11cm" presentation:class="outline" presentation:placeholder="true">
          <draw:text-box/>
        </draw:frame>
        <draw:custom-shape draw:style-name="Filled_20_Light_20_Blue" draw:layer="layout" svg:width="1.778cm" svg:height="0.762cm" draw:transform="rotate (2.64452288262181) translate (17.971cm 11.832cm)">
          <draw:enhanced-geometry svg:viewBox="0 0 21600 21600" draw:text-areas="?f7 ?f0 21600 ?f2" draw:type="left-arrow" draw:modifiers="5400 5400" draw:enhanced-path="M 21600 ?f0 L ?f1 ?f0 ?f1 0 0 10800 ?f1 21600 ?f1 ?f2 2160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g>
          <draw:path draw:style-name="Gradient_20_43" draw:layer="layout" svg:width="2.183cm" svg:height="2.148cm" svg:x="18.436cm" svg:y="10.705cm" svg:viewBox="0 0 2184 2149" svg:d="M71 2149c583-667 1755 239 2113-2148-26-1-51-1-76-1h-58c-1539 6-2296 658-1979 2149z"/>
          <draw:path draw:style-name="gr5" draw:layer="layout" svg:width="0.813cm" svg:height="0.781cm" svg:x="19.05cm" svg:y="11.31cm" svg:viewBox="0 0 814 782" svg:d="M28 0c-10 1-18 6-24 15-8 14-4 32 10 41 56 32 94 94 122 175 29 85 45 190 55 307 1 17 16 29 32 27h503c16 0 30-14 30-30 0-17-14-29-30-29h-478c-10-111-27-211-55-294-32-95-79-167-148-207-5-4-11-5-17-5zM231 111l49 291h398l136-291zM247 613c-47 0-85 37-85 84 0 46 38 85 85 85s84-39 84-85c0-47-37-84-84-84zM664 613c-46 0-84 37-84 84 0 46 38 85 84 85 47 0 85-39 85-85 0-47-38-84-85-84z"/>
        </draw:g>
        <draw:frame presentation:style-name="Bottom_20_Bar_20_White-subtitle" draw:layer="layout" svg:width="6cm" svg:height="0.8cm" svg:x="21.1cm" svg:y="10cm" presentation:class="subtitle" presentation:placeholder="true">
          <draw:text-box/>
        </draw:frame>
        <draw:frame presentation:style-name="Bottom_20_Bar_20_White-outline1" draw:layer="layout" svg:width="6cm" svg:height="1.5cm" svg:x="21.1cm" svg:y="11cm" presentation:class="outline" presentation:placeholder="true">
          <draw:text-box/>
        </draw:frame>
        <draw:frame presentation:style-name="Bottom_20_Bar_20_White-title" draw:layer="layout" svg:width="25.2cm" svg:height="2.5cm" svg:x="1.4cm" svg:y="1cm" presentation:class="title" presentation:placeholder="true">
          <draw:text-box/>
        </draw:frame>
        <presentation:notes draw:style-name="dp2">
          <draw:page-thumbnail draw:style-name="gr2" draw:layer="layout" svg:width="17cm" svg:height="9.56cm" svg:x="2cm" svg:y="2.5cm" draw:page-number="6" presentation:class="page"/>
          <draw:frame presentation:style-name="Bottom_20_Bar_20_White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7" draw:style-name="dp1" draw:master-page-name="Left_20_Bar_20_Blue" presentation:presentation-page-layout-name="AL1T2">
        <office:forms form:automatic-focus="false" form:apply-design-mode="false"/>
        <draw:g>
          <draw:path draw:style-name="Filled_20_Light_20_Blue" draw:layer="layout" svg:width="5.276cm" svg:height="5.254cm" draw:transform="skewX (-0.00925024503556994) rotate (0.0448549617762543) translate (11.1345922398245cm 5.60524483224389cm)" svg:viewBox="0 0 5277 5255" svg:d="M3422 1770c362-158 909-178 1855 133-383 788-839 1288-1375 1448 308 232 593 681 806 1592-1066 109-1826-90-2203-656-186 397-620 763-1835 968-47-982 162-1686 675-2050-437-97-894-436-1345-1581 712-177 1303-190 1750-17 2-388 207-886 875-1607 560 642 841 1237 797 1770z"/>
          <draw:path draw:style-name="gr5" draw:layer="layout" svg:width="1.235cm" svg:height="1.383cm" svg:x="13.27cm" svg:y="7.66cm" svg:viewBox="0 0 1236 1384" svg:d="M168 138h898c26 0 48 22 48 48v537c0 27-22 48-48 48h-898c-26 0-48-21-48-48v-537c0-26 22-48 48-48zM69 0h1096c39 0 71 31 71 71v784c0 38-32 69-71 69h-1096c-38 0-69-31-69-69v-784c0-40 31-71 69-71zM36 997h1163c20 0 37 15 37 36v315c0 18-17 36-37 36h-1163c-21 0-36-18-36-36v-315c0-21 15-36 36-36zM791 1105h301c17 0 32 14 32 32 0 16-15 29-32 29h-301c-17 0-30-13-30-29 0-18 13-32 30-32z"/>
        </draw:g>
        <draw:custom-shape draw:style-name="Filled_20_Light_20_Blue" draw:layer="layout" svg:width="1.778cm" svg:height="0.762cm" draw:transform="rotate (-0.584685299418101) translate (9.813cm 6.668cm)">
          <draw:enhanced-geometry svg:viewBox="0 0 21600 21600" draw:text-areas="?f7 ?f0 21600 ?f2" draw:type="left-arrow" draw:modifiers="5400 5400" draw:enhanced-path="M 21600 ?f0 L ?f1 ?f0 ?f1 0 0 10800 ?f1 21600 ?f1 ?f2 2160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g>
          <draw:path draw:style-name="Gradient_20_34" draw:layer="layout" svg:width="2.183cm" svg:height="2.148cm" svg:x="7.114cm" svg:y="4.811cm" svg:viewBox="0 0 2184 2149" svg:d="M2113 2149c-583-667-1755 239-2113-2148 26-1 51-1 76-1h58c1539 6 2296 658 1979 2149z"/>
          <draw:path draw:style-name="gr5" draw:layer="layout" svg:width="0.879cm" svg:height="0.865cm" svg:x="7.856cm" svg:y="5.384cm" svg:viewBox="0 0 880 866" svg:d="M191 0v134h-77c-63 0-114 51-114 115v201c0 63 51 114 114 114h46v-172h560v172h45c63 0 115-51 115-114v-201c0-64-52-115-115-115h-76v-134zM785 213c16 0 28 13 28 28 0 14-12 27-28 27-14 0-27-13-27-27 0-15 13-28 27-28zM177 411v455h526v-455h-505zM785 430c16 0 28 12 28 27s-12 28-28 28c-14 0-27-13-27-28s13-27 27-27zM220 454h440v367h-440zM266 497v31h294v-31zM266 558v31h226v-31zM266 621v31h309v-31zM266 682v31h266v-31z"/>
        </draw:g>
        <draw:frame presentation:style-name="Left_20_Bar_20_Blue-subtitle" draw:layer="layout" svg:width="6cm" svg:height="0.8cm" svg:x="0.9cm" svg:y="4.5cm" presentation:class="subtitle" presentation:placeholder="true">
          <draw:text-box/>
        </draw:frame>
        <draw:frame presentation:style-name="Left_20_Bar_20_Blue-outline1" draw:layer="layout" svg:width="6cm" svg:height="1.5cm" svg:x="0.9cm" svg:y="5.5cm" presentation:class="outline" presentation:placeholder="true">
          <draw:text-box/>
        </draw:frame>
        <draw:custom-shape draw:style-name="Filled_20_Light_20_Blue" draw:layer="layout" svg:width="1.778cm" svg:height="0.762cm" draw:transform="rotate (-2.72219003433556) translate (18.49cm 7.454cm)">
          <draw:enhanced-geometry svg:viewBox="0 0 21600 21600" draw:text-areas="?f7 ?f0 21600 ?f2" draw:type="left-arrow" draw:modifiers="5400 5400" draw:enhanced-path="M 21600 ?f0 L ?f1 ?f0 ?f1 0 0 10800 ?f1 21600 ?f1 ?f2 2160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g>
          <draw:path draw:style-name="Gradient_20_100" draw:layer="layout" svg:width="2.183cm" svg:height="2.148cm" svg:x="18.644cm" svg:y="4.726cm" svg:viewBox="0 0 2184 2149" svg:d="M71 2149c583-667 1755 239 2113-2148-26-1-51-1-76-1h-58c-1539 6-2296 658-1979 2149z"/>
          <draw:path draw:style-name="gr5" draw:layer="layout" svg:width="1.054cm" svg:height="0.809cm" svg:x="19.152cm" svg:y="5.234cm" svg:viewBox="0 0 1055 810" svg:d="M405 0c223 0 404 181 404 405 0 89-28 172-77 239 10 37 25 68 56 77 39 13 105 0 217-55 18-9 39-1 47 16s2 38-16 46c-130 65-214 77-268 60-47-14-73-46-89-85-72 67-168 107-274 107-224 0-405-182-405-405 0-224 181-405 405-405zM405 503c64 0 117 52 117 117 0 64-53 118-117 118-65 0-117-54-117-118 0-65 52-117 117-117zM405 59c64 0 117 52 117 117 0 64-53 117-117 117-65 0-117-53-117-117 0-65 52-117 117-117zM299 398c0 65-52 117-117 117-64 0-116-52-116-117s52-117 117-117c64 0 116 52 116 117zM744 398c0 65-52 117-117 117s-117-52-117-117 52-117 117-117 117 52 117 117z"/>
        </draw:g>
        <draw:frame presentation:style-name="Left_20_Bar_20_Blue-subtitle" draw:layer="layout" svg:width="6cm" svg:height="0.8cm" svg:x="21.1cm" svg:y="4.5cm" presentation:class="subtitle" presentation:placeholder="true">
          <draw:text-box/>
        </draw:frame>
        <draw:frame presentation:style-name="Left_20_Bar_20_Blue-outline1" draw:layer="layout" svg:width="6cm" svg:height="1.5cm" svg:x="21.1cm" svg:y="5.5cm" presentation:class="outline" presentation:placeholder="true">
          <draw:text-box/>
        </draw:frame>
        <draw:custom-shape draw:style-name="Filled_20_Light_20_Blue" draw:layer="layout" svg:width="1.778cm" svg:height="0.762cm" draw:transform="rotate (0.389906554895533) translate (9.398cm 10.879cm)">
          <draw:enhanced-geometry svg:viewBox="0 0 21600 21600" draw:text-areas="?f7 ?f0 21600 ?f2" draw:type="left-arrow" draw:modifiers="5400 5400" draw:enhanced-path="M 21600 ?f0 L ?f1 ?f0 ?f1 0 0 10800 ?f1 21600 ?f1 ?f2 2160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g>
          <draw:path draw:style-name="Gradient_20_10" draw:layer="layout" svg:width="2.183cm" svg:height="2.148cm" svg:x="7.106cm" svg:y="10.268cm" svg:viewBox="0 0 2184 2149" svg:d="M2113 2149c-583-667-1755 239-2113-2148 26-1 51-1 76-1h58c1539 6 2296 658 1979 2149z"/>
          <draw:path draw:style-name="gr5" draw:layer="layout" svg:width="0.618cm" svg:height="0.842cm" svg:x="7.855cm" svg:y="10.741cm" svg:viewBox="0 0 619 843" svg:d="M49 0h521c27 0 49 23 49 50v743c0 27-22 50-49 50h-521c-27 0-49-23-49-50v-743c0-27 22-50 49-50zM93 66h433c18 0 33 14 33 32v99c0 18-15 33-33 33h-433c-18 0-32-15-32-33v-99c0-18 14-32 32-32zM82 292h82c7 0 13 6 13 13v82c0 7-6 13-13 13h-82c-7 0-13-6-13-13v-82c0-7 6-13 13-13zM269 292h82c7 0 13 6 13 13v82c0 7-6 13-13 13h-82c-8 0-13-6-13-13v-82c0-7 5-13 13-13zM456 292h82c6 0 12 6 12 13v82c0 7-6 13-12 13h-82c-8 0-13-6-13-13v-82c0-7 5-13 13-13zM82 472h82c7 0 13 6 13 13v83c0 7-6 13-13 13h-82c-7 0-13-6-13-13v-83c0-7 6-13 13-13zM269 472h82c7 0 13 6 13 13v83c0 7-6 13-13 13h-82c-8 0-13-6-13-13v-83c0-7 5-13 13-13zM456 472h82c6 0 12 6 12 13v83c0 7-6 13-12 13h-82c-8 0-13-6-13-13v-83c0-7 5-13 13-13zM82 653h82c7 0 13 6 13 13v82c0 7-6 13-13 13h-82c-7 0-13-6-13-13v-82c0-7 6-13 13-13zM269 653h82c7 0 13 6 13 13v82c0 7-6 13-13 13h-82c-8 0-13-6-13-13v-82c0-7 5-13 13-13zM456 653h82c6 0 12 6 12 13v82c0 7-6 13-12 13h-82c-8 0-13-6-13-13v-82c0-7 5-13 13-13z"/>
        </draw:g>
        <draw:frame presentation:style-name="Left_20_Bar_20_Blue-subtitle" draw:layer="layout" svg:width="6cm" svg:height="0.8cm" svg:x="0.9cm" svg:y="10cm" presentation:class="subtitle" presentation:placeholder="true">
          <draw:text-box/>
        </draw:frame>
        <draw:frame presentation:style-name="Left_20_Bar_20_Blue-outline1" draw:layer="layout" svg:width="6cm" svg:height="1.5cm" svg:x="0.9cm" svg:y="11cm" presentation:class="outline" presentation:placeholder="true">
          <draw:text-box/>
        </draw:frame>
        <draw:custom-shape draw:style-name="Filled_20_Light_20_Blue" draw:layer="layout" svg:width="1.778cm" svg:height="0.762cm" draw:transform="rotate (2.64452288262181) translate (17.971cm 11.832cm)">
          <draw:enhanced-geometry svg:viewBox="0 0 21600 21600" draw:text-areas="?f7 ?f0 21600 ?f2" draw:type="left-arrow" draw:modifiers="5400 5400" draw:enhanced-path="M 21600 ?f0 L ?f1 ?f0 ?f1 0 0 10800 ?f1 21600 ?f1 ?f2 2160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g>
          <draw:path draw:style-name="Gradient_20_43" draw:layer="layout" svg:width="2.183cm" svg:height="2.148cm" svg:x="18.436cm" svg:y="10.705cm" svg:viewBox="0 0 2184 2149" svg:d="M71 2149c583-667 1755 239 2113-2148-26-1-51-1-76-1h-58c-1539 6-2296 658-1979 2149z"/>
          <draw:path draw:style-name="gr5" draw:layer="layout" svg:width="0.813cm" svg:height="0.781cm" svg:x="19.05cm" svg:y="11.31cm" svg:viewBox="0 0 814 782" svg:d="M28 0c-10 1-18 6-24 15-8 14-4 32 10 41 56 32 94 94 122 175 29 85 45 190 55 307 1 17 16 29 32 27h503c16 0 30-14 30-30 0-17-14-29-30-29h-478c-10-111-27-211-55-294-32-95-79-167-148-207-5-4-11-5-17-5zM231 111l49 291h398l136-291zM247 613c-47 0-85 37-85 84 0 46 38 85 85 85s84-39 84-85c0-47-37-84-84-84zM664 613c-46 0-84 37-84 84 0 46 38 85 84 85 47 0 85-39 85-85 0-47-38-84-85-84z"/>
        </draw:g>
        <draw:frame presentation:style-name="Left_20_Bar_20_Blue-subtitle" draw:layer="layout" svg:width="6cm" svg:height="0.8cm" svg:x="21.1cm" svg:y="10cm" presentation:class="subtitle" presentation:placeholder="true">
          <draw:text-box/>
        </draw:frame>
        <draw:frame presentation:style-name="Left_20_Bar_20_Blue-outline1" draw:layer="layout" svg:width="6cm" svg:height="1.5cm" svg:x="21.1cm" svg:y="11cm" presentation:class="outline" presentation:placeholder="true">
          <draw:text-box/>
        </draw:frame>
        <draw:frame presentation:style-name="Left_20_Bar_20_Blue-title" draw:layer="layout" svg:width="25.2cm" svg:height="2.5cm" svg:x="1.4cm" svg:y="1cm" presentation:class="title" presentation:placeholder="true">
          <draw:text-box/>
        </draw:frame>
        <presentation:notes draw:style-name="dp2">
          <draw:page-thumbnail draw:style-name="gr2" draw:layer="layout" svg:width="17cm" svg:height="9.56cm" svg:x="2cm" svg:y="2.5cm" draw:page-number="7" presentation:class="page"/>
          <draw:frame presentation:style-name="Left_20_Bar_20_Blue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8" draw:style-name="dp1" draw:master-page-name="Leaf_20_White_20_1" presentation:presentation-page-layout-name="AL1T2">
        <office:forms form:automatic-focus="false" form:apply-design-mode="false"/>
        <draw:g>
          <draw:path draw:style-name="Gradient_20_10" draw:layer="layout" svg:width="2.02cm" svg:height="1.988cm" svg:x="5.4cm" svg:y="4.5cm" svg:viewBox="0 0 2021 1989" svg:d="M66 1989c539-618 1624 221 1955-1988-24-1-47-1-70-1h-54c-1424 6-2124 609-1831 1989z"/>
          <draw:path draw:style-name="gr5" draw:layer="layout" svg:width="0.572cm" svg:height="0.779cm" svg:x="6.145cm" svg:y="4.976cm" svg:viewBox="0 0 573 780" svg:d="M527 0h-482c-25 0-45 21-45 46v688c0 25 20 46 45 46h482c25 0 46-21 46-46v-688c0-25-21-46-46-46zM487 61h-401c-17 0-30 13-30 30v91c0 17 13 31 30 31h401c16 0 29-14 29-31v-91c0-17-13-30-29-30zM497 270h-76c-6 0-12 6-12 12v76c0 7 6 12 12 12h76c6 0 12-5 12-12v-76c0-6-6-12-12-12zM324 270h-76c-6 0-12 6-12 12v76c0 7 6 12 12 12h76c7 0 12-5 12-12v-76c0-6-5-12-12-12zM151 270h-76c-6 0-11 6-11 12v76c0 7 5 12 11 12h76c7 0 12-5 12-12v-76c0-6-5-12-12-12zM497 437h-76c-6 0-12 5-12 12v77c0 6 6 12 12 12h76c6 0 12-6 12-12v-77c0-7-6-12-12-12zM324 437h-76c-6 0-12 5-12 12v77c0 6 6 12 12 12h76c7 0 12-6 12-12v-77c0-7-5-12-12-12zM151 437h-76c-6 0-11 5-11 12v77c0 6 5 12 11 12h76c7 0 12-6 12-12v-77c0-7-5-12-12-12zM497 604h-76c-6 0-12 6-12 12v76c0 7 6 12 12 12h76c6 0 12-5 12-12v-76c0-6-6-12-12-12zM324 604h-76c-6 0-12 6-12 12v76c0 7 6 12 12 12h76c7 0 12-5 12-12v-76c0-6-5-12-12-12zM151 604h-76c-6 0-11 6-11 12v76c0 7 5 12 11 12h76c7 0 12-5 12-12v-76c0-6-5-12-12-12z"/>
        </draw:g>
        <draw:frame presentation:style-name="Leaf_20_White_20_1-subtitle" draw:layer="layout" svg:width="7cm" svg:height="0.8cm" svg:x="8cm" svg:y="4.5cm" presentation:class="subtitle" presentation:placeholder="true">
          <draw:text-box/>
        </draw:frame>
        <draw:frame presentation:style-name="Leaf_20_White_20_1-outline1" draw:layer="layout" svg:width="7cm" svg:height="1.5cm" svg:x="8cm" svg:y="5.5cm" presentation:class="outline" presentation:placeholder="true">
          <draw:text-box/>
        </draw:frame>
        <draw:g>
          <draw:path draw:style-name="Gradient_20_100" draw:layer="layout" svg:width="2.02cm" svg:height="1.988cm" svg:x="16.9cm" svg:y="4.5cm" svg:viewBox="0 0 2021 1989" svg:d="M66 1989c539-618 1624 221 1955-1988-24-1-47-1-70-1h-54c-1424 6-2124 609-1831 1989z"/>
          <draw:path draw:style-name="gr5" draw:layer="layout" svg:width="0.976cm" svg:height="0.748cm" svg:x="17.423cm" svg:y="4.923cm" svg:viewBox="0 0 977 749" svg:d="M375 0c206 0 374 167 374 375 0 82-26 159-72 221 10 34 23 63 52 71 36 12 97 0 201-51 17-8 36-1 43 15 8 16 2 35-14 43-121 60-198 71-248 55-44-13-68-42-83-79-66 62-155 99-253 99-208 0-375-168-375-374 0-208 167-375 375-375zM375 465c59 0 108 49 108 109 0 59-49 109-108 109-60 0-109-50-109-109 0-60 49-109 109-109zM375 55c59 0 108 48 108 108 0 59-49 108-108 108-60 0-109-49-109-108 0-60 49-108 109-108zM277 368c0 60-48 109-109 109-59 0-107-49-107-109s48-108 108-108 108 48 108 108zM688 368c0 60-48 109-108 109s-108-49-108-109 48-108 108-108 108 48 108 108z"/>
        </draw:g>
        <draw:frame presentation:style-name="Leaf_20_White_20_1-subtitle" draw:layer="layout" svg:width="7cm" svg:height="0.8cm" svg:x="19.5cm" svg:y="4.5cm" presentation:class="subtitle" presentation:placeholder="true">
          <draw:text-box/>
        </draw:frame>
        <draw:frame presentation:style-name="Leaf_20_White_20_1-outline1" draw:layer="layout" svg:width="7cm" svg:height="1.5cm" svg:x="19.5cm" svg:y="5.5cm" presentation:class="outline" presentation:placeholder="true">
          <draw:text-box/>
        </draw:frame>
        <draw:g>
          <draw:path draw:style-name="Gradient_20_34" draw:layer="layout" svg:width="2.02cm" svg:height="1.988cm" svg:x="5.4cm" svg:y="7.8cm" svg:viewBox="0 0 2021 1989" svg:d="M66 1989c539-618 1624 221 1955-1988-24-1-47-1-70-1h-54c-1424 6-2124 609-1831 1989z"/>
          <draw:path draw:style-name="gr5" draw:layer="layout" svg:width="0.813cm" svg:height="0.8cm" svg:x="6.003cm" svg:y="8.295cm" svg:viewBox="0 0 814 801" svg:d="M638 0v124h71c58 0 105 47 105 106v186c0 59-47 106-105 106h-43v-159h-518v159h-42c-58 0-106-47-106-106v-186c0-59 48-106 106-106h71v-124zM88 197c-15 0-26 13-26 26s11 25 26 25c13 0 25-12 25-25s-12-26-25-26zM651 380v421h-487v-421h467zM88 398c-15 0-26 11-26 25s11 26 26 26c13 0 25-12 25-26s-12-25-25-25zM611 420h-407v340h407zM568 460v29h-272v-29zM568 516v29h-209v-29zM568 575v28h-286v-28zM568 631v29h-246v-29z"/>
        </draw:g>
        <draw:frame presentation:style-name="Leaf_20_White_20_1-subtitle" draw:layer="layout" svg:width="7cm" svg:height="0.8cm" svg:x="8cm" svg:y="7.8cm" presentation:class="subtitle" presentation:placeholder="true">
          <draw:text-box/>
        </draw:frame>
        <draw:frame presentation:style-name="Leaf_20_White_20_1-outline1" draw:layer="layout" svg:width="7cm" svg:height="1.5cm" svg:x="8cm" svg:y="8.8cm" presentation:class="outline" presentation:placeholder="true">
          <draw:text-box/>
        </draw:frame>
        <draw:g>
          <draw:path draw:style-name="Gradient_20_43" draw:layer="layout" svg:width="2.02cm" svg:height="1.988cm" svg:x="16.9cm" svg:y="7.8cm" svg:viewBox="0 0 2021 1989" svg:d="M66 1989c539-618 1624 221 1955-1988-24-1-47-1-70-1h-54c-1424 6-2124 609-1831 1989z"/>
          <draw:path draw:style-name="gr5" draw:layer="layout" svg:width="0.752cm" svg:height="0.723cm" svg:x="17.435cm" svg:y="8.289cm" svg:viewBox="0 0 753 724" svg:d="M26 0c-9 1-17 6-22 14-8 13-4 29 9 38 52 29 87 87 113 162 27 78 42 176 51 284 1 16 15 27 29 25h466c15 0 28-13 28-28s-13-27-28-27h-442c-10-103-25-195-51-272-30-88-73-154-137-191-5-4-10-5-16-5zM214 103l45 269h368l126-269zM229 567c-44 0-79 35-79 78s35 79 79 79c43 0 77-36 77-79s-34-78-77-78zM615 567c-43 0-78 35-78 78s34 79 78 79c43 0 78-36 78-79s-35-78-78-78z"/>
        </draw:g>
        <draw:frame presentation:style-name="Leaf_20_White_20_1-subtitle" draw:layer="layout" svg:width="7cm" svg:height="0.8cm" svg:x="19.5cm" svg:y="7.8cm" presentation:class="subtitle" presentation:placeholder="true">
          <draw:text-box/>
        </draw:frame>
        <draw:frame presentation:style-name="Leaf_20_White_20_1-outline1" draw:layer="layout" svg:width="7cm" svg:height="1.5cm" svg:x="19.5cm" svg:y="8.8cm" presentation:class="outline" presentation:placeholder="true">
          <draw:text-box/>
        </draw:frame>
        <draw:g>
          <draw:path draw:style-name="Gradient_20_104" draw:layer="layout" svg:width="2.02cm" svg:height="1.988cm" svg:x="5.4cm" svg:y="11.1cm" svg:viewBox="0 0 2021 1989" svg:d="M66 1989c539-618 1624 221 1955-1988-24-1-47-1-70-1h-54c-1424 6-2124 609-1831 1989z"/>
          <draw:path draw:style-name="gr5" draw:layer="layout" svg:width="0.655cm" svg:height="0.818cm" svg:x="6.083cm" svg:y="11.5cm" svg:viewBox="0 0 656 819" svg:d="M0 366h60v-69c0-11 0-21 1-32l1-2v-1-3-4l1-3v-3l1-4 1-3v-1l2-7v-2-2-1l1-2v-1l1-3v-3l1-4v-3l2-3v-1-2l1-2 1-1v-2-1l1-2 3-7v-3l1-3v-1l3-7 1-1 1-2c1-3 3-7 4-10l1-3c13-27 29-53 50-75 38-42 86-71 141-82h3l4-1 3-1h4l3-1 3-1h4 3 7l3-1h21l4 1h6 4 2l4 1 4 1h2l4 1 4 1h3c55 11 104 40 142 82 12 14 23 28 33 44v1c5 7 9 15 13 22l1 3 2 5 3 6v1l3 6 1 2 1 1c0 4 2 7 3 11l1 3 1 4 1 2 1 1v2l2 4v2l1 6 1 3 1 6 2 4v1 2l1 2v3l2 5v2 1l1 3v2 5 4l1 3v1 2c0 3 1 6 1 9v1c1 9 1 17 1 25v69h61v453h-656zM168 366h320v-69c0-8-1-17-2-26l-1-2v-2-1-2l-1-1-1-3v-2-1-2l-1-1v-2-3l-1-2v-2-1l-2-3v-2h-1v-2l-1-3-1-1v-2l-1-1-1-2v-2h-1v-2-1-1c-2-3-3-6-5-9-2-4-4-8-6-11v-2l-2-1v-1-1l-2-2c-4-6-8-11-13-17 0-2-2-4-5-6v-1c-1-1-3-2-4-4v-1h-1l-1-1c-16-16-36-29-57-37h-2l-2-1h-1l-3-1-1-1h-3-2l-1-1-2-1h-2-2l-2-1h-2-2-2l-2-1h-2l-2-1h-8-2-8-3-7l-3 1h-2l-2 1h-1-2-3l-2 1h-1-3l-1 1-2 1h-3-1l-2 1-2 1h-2l-2 1h-1l-3 1-1 1-2 1c-17 7-31 16-46 28l-1 1-1 2-2 1-1 2-2 1-1 1-4 4v1c-7 7-12 15-18 23l-1 3-1 1-1 1-1 2-3 5-1 1v1l-1 1v1 1 1l-1 2-3 6-2 4-1 1-1 1-1 3v1 3l-1 2v1l-1 2v1l-1 2-1 2v1 2h-1v2l-1 2v2l-1 1-1 6v1l-1 2v1c0 2 0 5 0 8-1 9-2 17-2 25zM301 573l-2 18v13c-2 30-5 65-9 108h74c-2-43-5-78-8-108l-1-13-1-18c15-11 24-28 24-48 0-31-22-57-50-57h-1c-28 0-50 26-50 57 0 20 10 37 24 48z"/>
        </draw:g>
        <draw:frame presentation:style-name="Leaf_20_White_20_1-subtitle" draw:layer="layout" svg:width="7cm" svg:height="0.8cm" svg:x="8cm" svg:y="11.1cm" presentation:class="subtitle" presentation:placeholder="true">
          <draw:text-box/>
        </draw:frame>
        <draw:frame presentation:style-name="Leaf_20_White_20_1-outline1" draw:layer="layout" svg:width="7cm" svg:height="1.5cm" svg:x="8cm" svg:y="12.1cm" presentation:class="outline" presentation:placeholder="true">
          <draw:text-box/>
        </draw:frame>
        <draw:g>
          <draw:path draw:style-name="Gradient_20_102" draw:layer="layout" svg:width="2.02cm" svg:height="1.988cm" svg:x="16.9cm" svg:y="11.1cm" svg:viewBox="0 0 2021 1989" svg:d="M66 1989c539-618 1624 221 1955-1988-24-1-47-1-70-1h-54c-1424 6-2124 609-1831 1989z"/>
          <draw:path draw:style-name="gr5" draw:layer="layout" svg:width="0.801cm" svg:height="0.8cm" svg:x="17.509cm" svg:y="11.542cm" svg:viewBox="0 0 802 801" svg:d="M75 0c-41 0-75 33-75 75 0 41 34 75 75 75 159 0 304 64 409 169 104 104 169 248 169 408 0 41 33 74 75 74 41 0 74-33 74-74 0-201-81-382-212-514-132-132-314-213-515-213zM75 235c-41 0-75 34-75 75s34 74 75 74c95 0 181 39 242 101 63 62 101 147 101 242 0 41 33 74 74 74 42 0 75-33 75-74 0-136-55-259-144-348s-212-144-348-144zM135 532c-74 0-135 59-135 134 0 74 60 135 135 135 74 0 136-61 136-135 0-75-61-134-136-134z"/>
        </draw:g>
        <draw:frame presentation:style-name="Leaf_20_White_20_1-subtitle" draw:layer="layout" svg:width="7cm" svg:height="0.8cm" svg:x="19.5cm" svg:y="11.1cm" presentation:class="subtitle" presentation:placeholder="true">
          <draw:text-box/>
        </draw:frame>
        <draw:frame presentation:style-name="Leaf_20_White_20_1-outline1" draw:layer="layout" svg:width="7cm" svg:height="1.5cm" svg:x="19.5cm" svg:y="12.1cm" presentation:class="outline" presentation:placeholder="true">
          <draw:text-box/>
        </draw:frame>
        <draw:frame presentation:style-name="Leaf_20_White_20_1-title" draw:layer="layout" svg:width="21.2cm" svg:height="2.5cm" svg:x="5.4cm" svg:y="1cm" presentation:class="title" presentation:placeholder="true">
          <draw:text-box/>
        </draw:frame>
        <presentation:notes draw:style-name="dp2">
          <draw:page-thumbnail draw:style-name="gr2" draw:layer="layout" svg:width="17cm" svg:height="9.56cm" svg:x="2cm" svg:y="2.5cm" draw:page-number="8" presentation:class="page"/>
          <draw:frame presentation:style-name="Leaf_20_White_20_1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9" draw:style-name="dp1" draw:master-page-name="Leaf_20_White_20_2" presentation:presentation-page-layout-name="AL1T2">
        <office:forms form:automatic-focus="false" form:apply-design-mode="false"/>
        <draw:g>
          <draw:path draw:style-name="Gradient_20_100" draw:layer="layout" svg:width="4.146cm" svg:height="7.39cm" svg:x="9.652cm" svg:y="4.648cm" svg:viewBox="0 0 4147 7391" svg:d="M4147 7391c-1757-1599-3565-1213-4147-4121l616 132c-103-233-183-352-263-629l1283 316c75-2048 1728-2495 2511-3089z"/>
          <draw:frame draw:style-name="gr1" draw:layer="layout" svg:width="3.224cm" svg:height="1.775cm" svg:x="10.415cm" svg:y="8.085cm">
            <draw:text-box>
              <text:p text:style-name="P79">70%</text:p>
            </draw:text-box>
          </draw:frame>
          <draw:path draw:style-name="Gradient_20_22" draw:layer="layout" svg:width="4.181cm" svg:height="7.451cm" svg:x="14.037cm" svg:y="4.618cm" svg:viewBox="0 0 4182 7452" svg:d="M0 7452c1772-1612 3595-1223 4182-4155l-621 133c103-234 184-355 265-634l-1294 319c-76-2065-1742-2516-2532-3115z"/>
          <draw:frame draw:style-name="gr1" draw:layer="layout" svg:width="3.524cm" svg:height="1.775cm" svg:x="14.293cm" svg:y="8.085cm">
            <draw:text-box>
              <text:p text:style-name="P77">30%</text:p>
            </draw:text-box>
          </draw:frame>
        </draw:g>
        <draw:frame presentation:style-name="Leaf_20_White_20_2-subtitle" draw:layer="layout" svg:width="7cm" svg:height="0.8cm" svg:x="2cm" svg:y="7.5cm" presentation:class="subtitle" presentation:placeholder="true">
          <draw:text-box/>
        </draw:frame>
        <draw:frame presentation:style-name="Leaf_20_White_20_2-outline1" draw:layer="layout" svg:width="7cm" svg:height="1.5cm" svg:x="2cm" svg:y="8.5cm" presentation:class="outline" presentation:placeholder="true">
          <draw:text-box/>
        </draw:frame>
        <draw:frame presentation:style-name="Leaf_20_White_20_2-subtitle" draw:layer="layout" svg:width="7cm" svg:height="0.8cm" svg:x="19cm" svg:y="7.5cm" presentation:class="subtitle" presentation:placeholder="true">
          <draw:text-box/>
        </draw:frame>
        <draw:frame presentation:style-name="Leaf_20_White_20_2-outline1" draw:layer="layout" svg:width="7cm" svg:height="1.5cm" svg:x="19cm" svg:y="8.5cm" presentation:class="outline" presentation:placeholder="true">
          <draw:text-box/>
        </draw:frame>
        <draw:frame presentation:style-name="Leaf_20_White_20_2-title" draw:layer="layout" svg:width="25cm" svg:height="2.5cm" svg:x="1.5cm" svg:y="1cm" presentation:class="title" presentation:placeholder="true">
          <draw:text-box/>
        </draw:frame>
        <presentation:notes draw:style-name="dp2">
          <draw:page-thumbnail draw:style-name="gr2" draw:layer="layout" svg:width="17cm" svg:height="9.56cm" svg:x="2cm" svg:y="2.5cm" draw:page-number="9" presentation:class="page"/>
          <draw:frame presentation:style-name="Leaf_20_White_20_2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10" draw:style-name="dp1" draw:master-page-name="Leaf_20_Blue_20_1" presentation:presentation-page-layout-name="AL2T1">
        <office:forms form:automatic-focus="false" form:apply-design-mode="false"/>
        <draw:frame presentation:style-name="Leaf_20_Blue_20_1-title" draw:layer="layout" svg:width="21.2cm" svg:height="2.5cm" svg:x="5.4cm" svg:y="1cm" presentation:class="title" presentation:placeholder="true">
          <draw:text-box/>
        </draw:frame>
        <draw:frame presentation:style-name="Leaf_20_Blue_20_1-outline1" draw:layer="layout" svg:width="21.1cm" svg:height="9.5cm" svg:x="5.4cm" svg:y="4.5cm" presentation:class="outline" presentation:placeholder="true">
          <draw:text-box/>
        </draw:frame>
        <presentation:notes draw:style-name="dp2">
          <draw:page-thumbnail draw:style-name="gr2" draw:layer="layout" svg:width="17cm" svg:height="9.56cm" svg:x="2cm" svg:y="2.5cm" draw:page-number="10" presentation:class="page"/>
          <draw:frame presentation:style-name="Leaf_20_Blue_20_1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11" draw:style-name="dp1" draw:master-page-name="Leaf_20_Blue_20_2" presentation:presentation-page-layout-name="AL2T1">
        <office:forms form:automatic-focus="false" form:apply-design-mode="false"/>
        <draw:frame presentation:style-name="Leaf_20_Blue_20_2-title" draw:layer="layout" svg:width="21.1cm" svg:height="2.5cm" svg:x="1.5cm" svg:y="1cm" presentation:class="title" presentation:placeholder="true">
          <draw:text-box/>
        </draw:frame>
        <draw:frame presentation:style-name="Leaf_20_Blue_20_2-outline1" draw:layer="layout" svg:width="21.1cm" svg:height="9.5cm" svg:x="1.5cm" svg:y="4.5cm" presentation:class="outline" presentation:placeholder="true">
          <draw:text-box/>
        </draw:frame>
        <presentation:notes draw:style-name="dp2">
          <draw:page-thumbnail draw:style-name="gr2" draw:layer="layout" svg:width="17cm" svg:height="9.56cm" svg:x="2cm" svg:y="2.5cm" draw:page-number="11" presentation:class="page"/>
          <draw:frame presentation:style-name="Leaf_20_Blue_20_2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12" draw:style-name="dp1" draw:master-page-name="End_20_Slide" presentation:presentation-page-layout-name="AL1T2">
        <office:forms form:automatic-focus="false" form:apply-design-mode="false"/>
        <draw:frame presentation:style-name="End_20_Slide-title" draw:layer="layout" svg:width="25.2cm" svg:height="2.5cm" svg:x="1.4cm" svg:y="6cm" presentation:class="title" presentation:placeholder="true">
          <draw:text-box/>
        </draw:frame>
        <presentation:notes draw:style-name="dp2">
          <draw:page-thumbnail draw:style-name="gr2" draw:layer="layout" svg:width="17cm" svg:height="9.56cm" svg:x="2cm" svg:y="2.5cm" draw:page-number="12" presentation:class="page"/>
          <draw:frame presentation:style-name="End_20_Slide-notes" draw:layer="layout" svg:width="17cm" svg:height="14cm" svg:x="2cm" svg:y="13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Noto Sans" svg:font-family="'Noto Sans'" style:font-family-generic="swiss" style:font-pitch="variable"/>
    <style:font-face style:name="Noto Sans CJK SC" svg:font-family="'Noto Sans CJK SC'" style:font-pitch="variable"/>
    <style:font-face style:name="Noto Sans Devanagari" svg:font-family="'Noto Sans Devanagari'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/>
    <draw:gradient draw:name="Filled_20_Blue" draw:display-name="Filled Blue" draw:style="linear" draw:start-color="#729fcf" draw:end-color="#355269" draw:start-intensity="100%" draw:end-intensity="100%" draw:angle="30deg" draw:border="0%"/>
    <draw:gradient draw:name="Filled_20_Green" draw:display-name="Filled Green" draw:style="linear" draw:start-color="#77bc65" draw:end-color="#127622" draw:start-intensity="100%" draw:end-intensity="100%" draw:angle="30deg" draw:border="0%"/>
    <draw:gradient draw:name="Filled_20_Red" draw:display-name="Filled Red" draw:style="linear" draw:start-color="#ff6d6d" draw:end-color="#c9211e" draw:start-intensity="100%" draw:end-intensity="100%" draw:angle="30deg" draw:border="0%"/>
    <draw:gradient draw:name="Filled_20_Yellow" draw:display-name="Filled Yellow" draw:style="linear" draw:start-color="#ffde59" draw:end-color="#b47804" draw:start-intensity="100%" draw:end-intensity="100%" draw:angle="30deg" draw:border="0%"/>
    <draw:gradient draw:name="Gradient_20_10" draw:display-name="Gradient 10" draw:style="linear" draw:start-color="#d4ea6b" draw:end-color="#bbe33d" draw:start-intensity="100%" draw:end-intensity="100%" draw:angle="30deg" draw:border="0%"/>
    <draw:gradient draw:name="Gradient_20_100" draw:display-name="Gradient 100" draw:style="linear" draw:start-color="#62cf51" draw:end-color="#3faf46" draw:start-intensity="100%" draw:end-intensity="100%" draw:angle="30deg" draw:border="0%"/>
    <draw:gradient draw:name="Gradient_20_102" draw:display-name="Gradient 102" draw:style="linear" draw:start-color="#8e86ae" draw:end-color="#a1467e" draw:start-intensity="100%" draw:end-intensity="100%" draw:angle="30deg" draw:border="0%"/>
    <draw:gradient draw:name="Gradient_20_104" draw:display-name="Gradient 104" draw:style="linear" draw:start-color="#81aca6" draw:end-color="#5983b0" draw:start-intensity="100%" draw:end-intensity="100%" draw:angle="30deg" draw:border="0%"/>
    <draw:gradient draw:name="Gradient_20_14" draw:display-name="Gradient 14" draw:style="linear" draw:start-color="#6ad15a" draw:end-color="#5eb91e" draw:start-intensity="100%" draw:end-intensity="100%" draw:angle="30deg" draw:border="0%"/>
    <draw:gradient draw:name="Gradient_20_21" draw:display-name="Gradient 21" draw:style="linear" draw:start-color="#dee6ef" draw:end-color="#50938a" draw:start-intensity="100%" draw:end-intensity="100%" draw:angle="30deg" draw:border="0%"/>
    <draw:gradient draw:name="Gradient_20_22" draw:display-name="Gradient 22" draw:style="linear" draw:start-color="#6fc8fa" draw:end-color="#729fcf" draw:start-intensity="100%" draw:end-intensity="100%" draw:angle="30deg" draw:border="0%"/>
    <draw:gradient draw:name="Gradient_20_25" draw:display-name="Gradient 25" draw:style="linear" draw:start-color="#5983b0" draw:end-color="#3465a4" draw:start-intensity="100%" draw:end-intensity="100%" draw:angle="30deg" draw:border="0%"/>
    <draw:gradient draw:name="Gradient_20_34" draw:display-name="Gradient 34" draw:style="linear" draw:start-color="#bbe33d" draw:end-color="#77bc65" draw:start-intensity="100%" draw:end-intensity="100%" draw:angle="30deg" draw:border="0%"/>
    <draw:gradient draw:name="Gradient_20_43" draw:display-name="Gradient 43" draw:style="linear" draw:start-color="#6fc8fa" draw:end-color="#2d88bb" draw:start-intensity="100%" draw:end-intensity="100%" draw:angle="30deg" draw:border="0%"/>
    <draw:gradient draw:name="Shapes" draw:style="rectangular" draw:cx="50%" draw:cy="50%" draw:start-color="#cccccc" draw:end-color="#ffffff" draw:start-intensity="100%" draw:end-intensity="100%" draw:angle="0deg" draw:border="0%"/>
    <draw:fill-image draw:name="Bitmap_20_1" draw:display-name="Bitmap 1" xlink:href="Pictures/10000000000007800000043827B5F54D1F4F498F.jpg" xlink:type="simple" xlink:show="embed" xlink:actuate="onLoad"/>
    <draw:fill-image draw:name="background" xlink:href="Pictures/10000000000007800000043801760C0AF0E62E0B.jpg" xlink:type="simple" xlink:show="embed" xlink:actuate="onLoad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/>
      <style:text-properties style:use-window-font-color="true" loext:opacity="0%" style:font-name="Noto Sans" fo:font-size="24pt" style:font-name-asian="Noto Sans CJK SC" style:font-size-asian="24pt" style:font-name-complex="Noto Sans Devanagari" style:font-size-complex="24pt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/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2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stroke="none" draw:fill="solid" draw:fill-color="#ffffff" fo:wrap-option="wrap"/>
      <style:text-properties fo:font-size="18pt"/>
    </style:style>
    <style:style style:name="Shapes" style:family="graphic" style:parent-style-name="Graphic">
      <style:graphic-properties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 draw:textarea-horizontal-align="center" draw:textarea-vertical-align="middle" draw:auto-grow-height="false"/>
      <style:paragraph-properties fo:margin-left="0cm" fo:margin-right="0cm" fo:text-align="center" fo:text-indent="0cm"/>
    </style:style>
    <style:style style:name="Filled_20_Blue" style:display-name="Filled Blue" style:family="graphic" style:parent-style-name="Filled">
      <style:graphic-properties draw:fill="solid" draw:fill-color="#41aeeb"/>
      <style:paragraph-properties fo:margin-left="0cm" fo:margin-right="0cm" fo:text-align="center" fo:text-indent="0cm"/>
      <style:text-properties fo:color="#ffffff" loext:opacity="100%"/>
    </style:style>
    <style:style style:name="Filled_20_Light_20_Blue" style:display-name="Filled Light Blue" style:family="graphic" style:parent-style-name="Filled">
      <style:graphic-properties draw:fill="solid" draw:fill-color="#6fc8fa"/>
      <style:paragraph-properties fo:margin-left="0cm" fo:margin-right="0cm" fo:text-align="center" fo:text-indent="0cm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Gradient_20_10" style:display-name="Gradient 10" style:family="graphic" style:parent-style-name="Filled">
      <style:graphic-properties draw:fill="gradient" draw:fill-gradient-name="Gradient_20_10"/>
      <style:text-properties fo:color="#ffffff" loext:opacity="100%"/>
    </style:style>
    <style:style style:name="Gradient_20_14" style:display-name="Gradient 14" style:family="graphic" style:parent-style-name="Filled">
      <style:graphic-properties draw:fill="gradient" draw:fill-gradient-name="Gradient_20_14"/>
      <style:text-properties fo:color="#ffffff" loext:opacity="100%"/>
    </style:style>
    <style:style style:name="Gradient_20_21" style:display-name="Gradient 21" style:family="graphic" style:parent-style-name="Filled">
      <style:graphic-properties draw:fill="gradient" draw:fill-gradient-name="Gradient_20_21"/>
      <style:text-properties fo:color="#ffffff" loext:opacity="100%"/>
    </style:style>
    <style:style style:name="Gradient_20_22" style:display-name="Gradient 22" style:family="graphic" style:parent-style-name="Filled">
      <style:graphic-properties draw:fill="gradient" draw:fill-gradient-name="Gradient_20_22"/>
      <style:text-properties fo:color="#ffffff" loext:opacity="100%"/>
    </style:style>
    <style:style style:name="Gradient_20_25" style:display-name="Gradient 25" style:family="graphic" style:parent-style-name="Filled">
      <style:graphic-properties draw:fill="gradient" draw:fill-gradient-name="Gradient_20_25"/>
      <style:text-properties fo:color="#ffffff" loext:opacity="100%"/>
    </style:style>
    <style:style style:name="Gradient_20_34" style:display-name="Gradient 34" style:family="graphic" style:parent-style-name="Filled">
      <style:graphic-properties draw:fill="gradient" draw:fill-gradient-name="Gradient_20_34"/>
      <style:text-properties fo:color="#ffffff" loext:opacity="100%"/>
    </style:style>
    <style:style style:name="Gradient_20_43" style:display-name="Gradient 43" style:family="graphic" style:parent-style-name="Filled">
      <style:graphic-properties draw:fill="gradient" draw:fill-gradient-name="Gradient_20_43"/>
      <style:text-properties fo:color="#ffffff" loext:opacity="100%"/>
    </style:style>
    <style:style style:name="Gradient_20_100" style:display-name="Gradient 100" style:family="graphic" style:parent-style-name="Filled">
      <style:graphic-properties draw:fill="gradient" draw:fill-gradient-name="Gradient_20_100"/>
      <style:text-properties fo:color="#ffffff" loext:opacity="100%"/>
    </style:style>
    <style:style style:name="Gradient_20_102" style:display-name="Gradient 102" style:family="graphic" style:parent-style-name="Filled">
      <style:graphic-properties draw:fill="gradient" draw:fill-gradient-name="Gradient_20_102"/>
      <style:text-properties fo:color="#ffffff" loext:opacity="100%"/>
    </style:style>
    <style:style style:name="Gradient_20_104" style:display-name="Gradient 104" style:family="graphic" style:parent-style-name="Filled">
      <style:graphic-properties draw:fill="gradient" draw:fill-gradient-name="Gradient_20_104"/>
      <style:text-properties fo:color="#ffffff" loext:opacity="100%"/>
    </style:style>
    <style:style style:name="Outlined" style:family="graphic" style:parent-style-name="Shapes">
      <style:graphic-properties draw:stroke="solid" svg:stroke-width="0.1cm" svg:stroke-color="#000000" draw:fill="none"/>
    </style:style>
    <style:style style:name="Outlined_20_Blue" style:display-name="Outlined Blue" style:family="graphic" style:parent-style-name="Outlined">
      <style:graphic-properties svg:stroke-color="#41aeeb"/>
      <style:text-properties fo:color="#41aeeb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Right_20_Bar_20_White-background" style:display-name="Right Bar White-background" style:family="presentation">
      <style:graphic-properties draw:stroke="none" draw:fill="none"/>
      <style:text-properties style:letter-kerning="true"/>
    </style:style>
    <style:style style:name="Right_20_Bar_20_White-backgroundobjects" style:display-name="Right Bar White-backgroundobjects" style:family="presentation">
      <style:graphic-properties draw:stroke="none" draw:fill="none" draw:textarea-horizontal-align="justify" draw:shadow="hidden" draw:shadow-offset-x="0.2cm" draw:shadow-offset-y="0.2cm" draw:shadow-color="#808080"/>
      <style:text-properties style:letter-kerning="true"/>
    </style:style>
    <style:style style:name="Right_20_Bar_20_White-notes" style:display-name="Right Bar Whit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Right_20_Bar_20_White-outline1" style:display-name="Right Bar White-outline1" style:family="presentation">
      <style:graphic-properties draw:stroke="none" draw:fill="none" draw:auto-grow-height="false" draw:fit-to-size="false" style:shrink-to-fit="true">
        <text:list-style style:name="Right_20_Bar_20_White-outline1" style:display-name="Right Bar Whit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loext:opacity="0%" style:text-outline="false" style:text-line-through-style="none" style:text-line-through-type="none" style:text-position="0% 100%" fo:font-size="32pt" fo:letter-spacing="normal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Right_20_Bar_20_White-outline2" style:display-name="Right Bar White-outline2" style:family="presentation" style:parent-style-name="Right_20_Bar_20_White-outline1">
      <style:paragraph-properties fo:margin-top="0.4cm"/>
      <style:text-properties fo:font-size="28pt" style:font-size-asian="28pt" style:font-size-complex="28pt"/>
    </style:style>
    <style:style style:name="Right_20_Bar_20_White-outline3" style:display-name="Right Bar White-outline3" style:family="presentation" style:parent-style-name="Right_20_Bar_20_White-outline2">
      <style:paragraph-properties fo:margin-top="0.3cm"/>
      <style:text-properties fo:font-size="24pt" style:font-size-asian="24pt" style:font-size-complex="24pt"/>
    </style:style>
    <style:style style:name="Right_20_Bar_20_White-outline4" style:display-name="Right Bar White-outline4" style:family="presentation" style:parent-style-name="Right_20_Bar_20_White-outline3">
      <style:paragraph-properties fo:margin-top="0.2cm"/>
      <style:text-properties fo:font-size="20pt" style:font-size-asian="20pt" style:font-size-complex="20pt"/>
    </style:style>
    <style:style style:name="Right_20_Bar_20_White-outline5" style:display-name="Right Bar White-outline5" style:family="presentation" style:parent-style-name="Right_20_Bar_20_White-outline4">
      <style:paragraph-properties fo:margin-top="0.1cm"/>
    </style:style>
    <style:style style:name="Right_20_Bar_20_White-outline6" style:display-name="Right Bar White-outline6" style:family="presentation" style:parent-style-name="Right_20_Bar_20_White-outline5"/>
    <style:style style:name="Right_20_Bar_20_White-outline7" style:display-name="Right Bar White-outline7" style:family="presentation" style:parent-style-name="Right_20_Bar_20_White-outline6"/>
    <style:style style:name="Right_20_Bar_20_White-outline8" style:display-name="Right Bar White-outline8" style:family="presentation" style:parent-style-name="Right_20_Bar_20_White-outline7"/>
    <style:style style:name="Right_20_Bar_20_White-outline9" style:display-name="Right Bar White-outline9" style:family="presentation" style:parent-style-name="Right_20_Bar_20_White-outline8"/>
    <style:style style:name="Right_20_Bar_20_White-subtitle" style:display-name="Right Bar White-subtitle" style:family="presentation">
      <style:graphic-properties draw:stroke="none" draw:fill="none" draw:textarea-vertical-align="middle" draw:auto-grow-height="false" draw:fit-to-size="false" style:shrink-to-fit="true">
        <text:list-style style:name="Right_20_Bar_20_White-subtitle" style:display-name="Right Bar Whit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start" fo:text-indent="0cm"/>
      <style:text-properties fo:font-variant="normal" fo:text-transform="none" fo:color="#0393e4" style:use-window-font-color="false" loext:opacity="100%" style:text-outline="false" style:text-line-through-style="none" style:text-line-through-type="none" fo:font-size="24pt" fo:font-style="normal" fo:text-shadow="none" style:text-underline-style="none" fo:font-weight="bold" style:letter-kerning="true" fo:background-color="transparent" style:font-size-asian="24pt" style:font-style-asian="normal" style:font-weight-asian="bold" style:font-size-complex="24pt" style:font-style-complex="normal" style:font-weight-complex="bold" style:text-emphasize="none" style:font-relief="none" style:text-overline-style="none" style:text-overline-color="font-color"/>
    </style:style>
    <style:style style:name="Right_20_Bar_20_White-title" style:display-name="Right Bar White-title" style:family="presentation">
      <style:graphic-properties draw:stroke="none" draw:fill="none" draw:textarea-vertical-align="middle" draw:auto-grow-height="false" draw:fit-to-size="false" style:shrink-to-fit="true">
        <text:list-style style:name="Right_20_Bar_20_White-title" style:display-name="Right Bar Whit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0393e4" style:use-window-font-color="false" loext:opacity="100%" style:text-outline="false" style:text-line-through-style="none" style:text-line-through-type="none" style:text-position="0% 100%" fo:font-size="44pt" fo:letter-spacing="normal" fo:font-style="normal" fo:text-shadow="none" style:text-underline-style="none" fo:font-weight="bold" style:letter-kerning="true" fo:background-color="transparent" style:font-size-asian="44pt" style:font-style-asian="normal" style:font-weight-asian="bold" style:font-size-complex="44pt" style:font-style-complex="normal" style:font-weight-complex="bold" style:text-emphasize="none" style:font-relief="none" style:text-overline-style="none" style:text-overline-color="font-color"/>
    </style:style>
    <style:style style:name="Left_20_Bar_20_White-background" style:display-name="Left Bar White-background" style:family="presentation">
      <style:graphic-properties draw:stroke="none" draw:fill="none"/>
      <style:text-properties style:letter-kerning="true"/>
    </style:style>
    <style:style style:name="Left_20_Bar_20_White-backgroundobjects" style:display-name="Left Bar White-backgroundobjects" style:family="presentation">
      <style:graphic-properties draw:stroke="none" draw:fill="none" draw:textarea-horizontal-align="justify" draw:shadow="hidden" draw:shadow-offset-x="0.2cm" draw:shadow-offset-y="0.2cm" draw:shadow-color="#808080"/>
      <style:text-properties style:letter-kerning="true"/>
    </style:style>
    <style:style style:name="Left_20_Bar_20_White-notes" style:display-name="Left Bar Whit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Left_20_Bar_20_White-outline1" style:display-name="Left Bar White-outline1" style:family="presentation">
      <style:graphic-properties draw:stroke="none" draw:fill="none" draw:auto-grow-height="false" draw:fit-to-size="false" style:shrink-to-fit="true">
        <text:list-style style:name="Left_20_Bar_20_White-outline1" style:display-name="Left Bar Whit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Left_20_Bar_20_White-outline2" style:display-name="Left Bar White-outline2" style:family="presentation" style:parent-style-name="Left_20_Bar_20_White-outline1">
      <style:paragraph-properties fo:margin-top="0.4cm"/>
      <style:text-properties fo:font-size="28pt" style:font-size-asian="28pt" style:font-size-complex="28pt"/>
    </style:style>
    <style:style style:name="Left_20_Bar_20_White-outline3" style:display-name="Left Bar White-outline3" style:family="presentation" style:parent-style-name="Left_20_Bar_20_White-outline2">
      <style:paragraph-properties fo:margin-top="0.3cm"/>
      <style:text-properties fo:font-size="24pt" style:font-size-asian="24pt" style:font-size-complex="24pt"/>
    </style:style>
    <style:style style:name="Left_20_Bar_20_White-outline4" style:display-name="Left Bar White-outline4" style:family="presentation" style:parent-style-name="Left_20_Bar_20_White-outline3">
      <style:paragraph-properties fo:margin-top="0.2cm"/>
      <style:text-properties fo:font-size="20pt" style:font-size-asian="20pt" style:font-size-complex="20pt"/>
    </style:style>
    <style:style style:name="Left_20_Bar_20_White-outline5" style:display-name="Left Bar White-outline5" style:family="presentation" style:parent-style-name="Left_20_Bar_20_White-outline4">
      <style:paragraph-properties fo:margin-top="0.1cm"/>
    </style:style>
    <style:style style:name="Left_20_Bar_20_White-outline6" style:display-name="Left Bar White-outline6" style:family="presentation" style:parent-style-name="Left_20_Bar_20_White-outline5"/>
    <style:style style:name="Left_20_Bar_20_White-outline7" style:display-name="Left Bar White-outline7" style:family="presentation" style:parent-style-name="Left_20_Bar_20_White-outline6"/>
    <style:style style:name="Left_20_Bar_20_White-outline8" style:display-name="Left Bar White-outline8" style:family="presentation" style:parent-style-name="Left_20_Bar_20_White-outline7"/>
    <style:style style:name="Left_20_Bar_20_White-outline9" style:display-name="Left Bar White-outline9" style:family="presentation" style:parent-style-name="Left_20_Bar_20_White-outline8"/>
    <style:style style:name="Left_20_Bar_20_White-subtitle" style:display-name="Left Bar White-subtitle" style:family="presentation">
      <style:graphic-properties draw:stroke="none" draw:fill="none" draw:textarea-vertical-align="middle" draw:auto-grow-height="false" draw:fit-to-size="false" style:shrink-to-fit="true">
        <text:list-style style:name="Left_20_Bar_20_White-subtitle" style:display-name="Left Bar Whit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false" fo:color="#ffffff" loext:opacity="100%" style:text-outline="false" style:text-line-through-style="none" style:text-line-through-type="none" fo:font-size="20pt" fo:font-style="normal" fo:text-shadow="none" style:text-underline-style="none" fo:font-weight="bold" style:letter-kerning="true" fo:background-color="transparent" style:font-size-asian="20pt" style:font-style-asian="normal" style:font-weight-asian="bold" style:font-size-complex="20pt" style:font-style-complex="normal" style:font-weight-complex="bold" style:text-emphasize="none" style:font-relief="none" style:text-overline-style="none" style:text-overline-color="font-color"/>
    </style:style>
    <style:style style:name="Left_20_Bar_20_White-title" style:display-name="Left Bar White-title" style:family="presentation">
      <style:graphic-properties draw:stroke="none" draw:fill="none" draw:textarea-vertical-align="middle" draw:auto-grow-height="false" draw:fit-to-size="false" style:shrink-to-fit="true">
        <text:list-style style:name="Left_20_Bar_20_White-title" style:display-name="Left Bar Whit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0393e4" style:use-window-font-color="false" loext:opacity="100%" style:text-outline="false" style:text-line-through-style="none" style:text-line-through-type="none" style:text-position="0% 100%" fo:font-size="44pt" fo:letter-spacing="normal" fo:font-style="normal" fo:text-shadow="none" style:text-underline-style="none" fo:font-weight="bold" style:letter-kerning="true" fo:background-color="transparent" style:font-size-asian="44pt" style:font-style-asian="normal" style:font-weight-asian="bold" style:font-size-complex="44pt" style:font-style-complex="normal" style:font-weight-complex="bold" style:text-emphasize="none" style:font-relief="none" style:text-overline-style="none" style:text-overline-color="font-color"/>
    </style:style>
    <style:style style:name="Bottom_20_Bar_20_White-background" style:display-name="Bottom Bar White-background" style:family="presentation">
      <style:graphic-properties draw:stroke="none" draw:fill="none"/>
      <style:text-properties style:letter-kerning="true"/>
    </style:style>
    <style:style style:name="Bottom_20_Bar_20_White-backgroundobjects" style:display-name="Bottom Bar White-backgroundobjects" style:family="presentation">
      <style:graphic-properties draw:stroke="none" draw:fill="none" draw:textarea-horizontal-align="justify" draw:shadow="hidden" draw:shadow-offset-x="0.2cm" draw:shadow-offset-y="0.2cm" draw:shadow-color="#808080"/>
      <style:text-properties style:letter-kerning="true"/>
    </style:style>
    <style:style style:name="Bottom_20_Bar_20_White-notes" style:display-name="Bottom Bar Whit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Bottom_20_Bar_20_White-outline1" style:display-name="Bottom Bar White-outline1" style:family="presentation">
      <style:graphic-properties draw:stroke="none" draw:fill="none" draw:auto-grow-height="false" draw:fit-to-size="false" style:shrink-to-fit="true">
        <text:list-style style:name="Bottom_20_Bar_20_White-outline1" style:display-name="Bottom Bar White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Bottom_20_Bar_20_White-outline2" style:display-name="Bottom Bar White-outline2" style:family="presentation" style:parent-style-name="Bottom_20_Bar_20_White-outline1">
      <style:paragraph-properties fo:margin-top="0.4cm"/>
      <style:text-properties fo:font-size="28pt" style:font-size-asian="28pt" style:font-size-complex="28pt"/>
    </style:style>
    <style:style style:name="Bottom_20_Bar_20_White-outline3" style:display-name="Bottom Bar White-outline3" style:family="presentation" style:parent-style-name="Bottom_20_Bar_20_White-outline2">
      <style:paragraph-properties fo:margin-top="0.3cm"/>
      <style:text-properties fo:font-size="24pt" style:font-size-asian="24pt" style:font-size-complex="24pt"/>
    </style:style>
    <style:style style:name="Bottom_20_Bar_20_White-outline4" style:display-name="Bottom Bar White-outline4" style:family="presentation" style:parent-style-name="Bottom_20_Bar_20_White-outline3">
      <style:paragraph-properties fo:margin-top="0.2cm"/>
      <style:text-properties fo:font-size="20pt" style:font-size-asian="20pt" style:font-size-complex="20pt"/>
    </style:style>
    <style:style style:name="Bottom_20_Bar_20_White-outline5" style:display-name="Bottom Bar White-outline5" style:family="presentation" style:parent-style-name="Bottom_20_Bar_20_White-outline4">
      <style:paragraph-properties fo:margin-top="0.1cm"/>
    </style:style>
    <style:style style:name="Bottom_20_Bar_20_White-outline6" style:display-name="Bottom Bar White-outline6" style:family="presentation" style:parent-style-name="Bottom_20_Bar_20_White-outline5"/>
    <style:style style:name="Bottom_20_Bar_20_White-outline7" style:display-name="Bottom Bar White-outline7" style:family="presentation" style:parent-style-name="Bottom_20_Bar_20_White-outline6"/>
    <style:style style:name="Bottom_20_Bar_20_White-outline8" style:display-name="Bottom Bar White-outline8" style:family="presentation" style:parent-style-name="Bottom_20_Bar_20_White-outline7"/>
    <style:style style:name="Bottom_20_Bar_20_White-outline9" style:display-name="Bottom Bar White-outline9" style:family="presentation" style:parent-style-name="Bottom_20_Bar_20_White-outline8"/>
    <style:style style:name="Bottom_20_Bar_20_White-subtitle" style:display-name="Bottom Bar White-subtitle" style:family="presentation">
      <style:graphic-properties draw:stroke="none" draw:fill="none" draw:textarea-vertical-align="middle" draw:auto-grow-height="false" draw:fit-to-size="false" style:shrink-to-fit="true">
        <text:list-style style:name="Bottom_20_Bar_20_White-subtitle" style:display-name="Bottom Bar Whit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0393e4" style:use-window-font-color="false" loext:opacity="100%" style:text-outline="false" style:text-line-through-style="none" style:text-line-through-type="none" fo:font-size="20pt" fo:font-style="normal" fo:text-shadow="none" style:text-underline-style="none" fo:font-weight="bold" style:letter-kerning="true" fo:background-color="transparent" style:font-size-asian="20pt" style:font-style-asian="normal" style:font-weight-asian="bold" style:font-size-complex="20pt" style:font-style-complex="normal" style:font-weight-complex="bold" style:text-emphasize="none" style:font-relief="none" style:text-overline-style="none" style:text-overline-color="font-color"/>
    </style:style>
    <style:style style:name="Bottom_20_Bar_20_White-title" style:display-name="Bottom Bar White-title" style:family="presentation">
      <style:graphic-properties draw:stroke="none" draw:fill="none" draw:textarea-vertical-align="middle" draw:auto-grow-height="false" draw:fit-to-size="false" style:shrink-to-fit="true">
        <text:list-style style:name="Bottom_20_Bar_20_White-title" style:display-name="Bottom Bar Whit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0393e4" style:use-window-font-color="false" loext:opacity="100%" style:text-outline="false" style:text-line-through-style="none" style:text-line-through-type="none" style:text-position="0% 100%" fo:font-size="44pt" fo:letter-spacing="normal" fo:font-style="normal" fo:text-shadow="none" style:text-underline-style="none" fo:font-weight="bold" style:letter-kerning="true" fo:background-color="transparent" style:font-size-asian="44pt" style:font-style-asian="normal" style:font-weight-asian="bold" style:font-size-complex="44pt" style:font-style-complex="normal" style:font-weight-complex="bold" style:text-emphasize="none" style:font-relief="none" style:text-overline-style="none" style:text-overline-color="font-color"/>
    </style:style>
    <style:style style:name="Bottom_20_Bar_20_Blue-background" style:display-name="Bottom Bar Blue-background" style:family="presentation">
      <style:graphic-properties draw:stroke="none" draw:fill="solid" draw:fill-color="#1e86c1"/>
      <style:text-properties style:letter-kerning="true"/>
    </style:style>
    <style:style style:name="Bottom_20_Bar_20_Blue-backgroundobjects" style:display-name="Bottom Bar Blue-backgroundobjects" style:family="presentation">
      <style:graphic-properties draw:stroke="none" draw:fill="none" draw:textarea-horizontal-align="justify" draw:shadow="hidden" draw:shadow-offset-x="0.2cm" draw:shadow-offset-y="0.2cm" draw:shadow-color="#808080"/>
      <style:text-properties style:use-window-font-color="true" style:letter-kerning="true"/>
    </style:style>
    <style:style style:name="Bottom_20_Bar_20_Blue-notes" style:display-name="Bottom Bar Blu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Bottom_20_Bar_20_Blue-outline1" style:display-name="Bottom Bar Blue-outline1" style:family="presentation">
      <style:graphic-properties draw:stroke="none" draw:fill="none" draw:auto-grow-height="false" draw:fit-to-size="false" style:shrink-to-fit="true">
        <text:list-style style:name="Bottom_20_Bar_20_Blue-outline1" style:display-name="Bottom Bar Blue-outline1">
          <text:list-level-style-bullet text:level="1" text:bullet-char="●">
            <style:list-level-properties text:space-before="0.3cm" text:min-label-width="0.9cm"/>
            <style:text-properties fo:font-family="StarSymbol" fo:color="#ffffff" style:use-window-font-color="fals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ffffff" style:use-window-font-color="fals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ffffff" style:use-window-font-color="fals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ffffff" style:use-window-font-color="fals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ffffff" style:use-window-font-color="fals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ffffff" style:use-window-font-color="fals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ffffff" style:use-window-font-color="fals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ffffff" style:use-window-font-color="fals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ffffff" style:use-window-font-color="fals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ffffff" style:use-window-font-color="fals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fo:color="#ffffff" style:use-window-font-color="false" loext:opacity="10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Bottom_20_Bar_20_Blue-outline2" style:display-name="Bottom Bar Blue-outline2" style:family="presentation" style:parent-style-name="Bottom_20_Bar_20_Blue-outline1">
      <style:paragraph-properties fo:margin-top="0.4cm"/>
      <style:text-properties fo:font-size="28pt" style:font-size-asian="28pt" style:font-size-complex="28pt"/>
    </style:style>
    <style:style style:name="Bottom_20_Bar_20_Blue-outline3" style:display-name="Bottom Bar Blue-outline3" style:family="presentation" style:parent-style-name="Bottom_20_Bar_20_Blue-outline2">
      <style:paragraph-properties fo:margin-top="0.3cm"/>
      <style:text-properties fo:font-size="24pt" style:font-size-asian="24pt" style:font-size-complex="24pt"/>
    </style:style>
    <style:style style:name="Bottom_20_Bar_20_Blue-outline4" style:display-name="Bottom Bar Blue-outline4" style:family="presentation" style:parent-style-name="Bottom_20_Bar_20_Blue-outline3">
      <style:paragraph-properties fo:margin-top="0.2cm"/>
      <style:text-properties fo:font-size="20pt" style:font-size-asian="20pt" style:font-size-complex="20pt"/>
    </style:style>
    <style:style style:name="Bottom_20_Bar_20_Blue-outline5" style:display-name="Bottom Bar Blue-outline5" style:family="presentation" style:parent-style-name="Bottom_20_Bar_20_Blue-outline4">
      <style:paragraph-properties fo:margin-top="0.1cm"/>
    </style:style>
    <style:style style:name="Bottom_20_Bar_20_Blue-outline6" style:display-name="Bottom Bar Blue-outline6" style:family="presentation" style:parent-style-name="Bottom_20_Bar_20_Blue-outline5"/>
    <style:style style:name="Bottom_20_Bar_20_Blue-outline7" style:display-name="Bottom Bar Blue-outline7" style:family="presentation" style:parent-style-name="Bottom_20_Bar_20_Blue-outline6"/>
    <style:style style:name="Bottom_20_Bar_20_Blue-outline8" style:display-name="Bottom Bar Blue-outline8" style:family="presentation" style:parent-style-name="Bottom_20_Bar_20_Blue-outline7"/>
    <style:style style:name="Bottom_20_Bar_20_Blue-outline9" style:display-name="Bottom Bar Blue-outline9" style:family="presentation" style:parent-style-name="Bottom_20_Bar_20_Blue-outline8"/>
    <style:style style:name="Bottom_20_Bar_20_Blue-subtitle" style:display-name="Bottom Bar Blue-subtitle" style:family="presentation">
      <style:graphic-properties draw:stroke="none" draw:fill="none" draw:textarea-vertical-align="middle">
        <text:list-style style:name="Bottom_20_Bar_20_Blue-subtitle" style:display-name="Bottom Bar Blu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ffffff" style:use-window-font-color="false" loext:opacity="10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Bottom_20_Bar_20_Blue-title" style:display-name="Bottom Bar Blue-title" style:family="presentation">
      <style:graphic-properties draw:stroke="none" draw:fill="none" draw:textarea-vertical-align="middle" draw:auto-grow-height="false" draw:fit-to-size="false" style:shrink-to-fit="true">
        <text:list-style style:name="Bottom_20_Bar_20_Blue-title" style:display-name="Bottom Bar Blu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ffffff" loext:opacity="100%" style:text-outline="false" style:text-line-through-style="none" style:text-line-through-type="none" style:text-position="0% 100%" fo:font-size="44pt" fo:letter-spacing="normal" fo:font-style="normal" fo:text-shadow="none" style:text-underline-style="none" fo:font-weight="bold" style:letter-kerning="true" fo:background-color="transparent" style:font-size-asian="44pt" style:font-style-asian="normal" style:font-weight-asian="bold" style:font-size-complex="44pt" style:font-style-complex="normal" style:font-weight-complex="bold" style:text-emphasize="none" style:font-relief="none" style:text-overline-style="none" style:text-overline-color="font-color"/>
    </style:style>
    <style:style style:name="Leaf_20_White_20_1-background" style:display-name="Leaf White 1-background" style:family="presentation">
      <style:graphic-properties draw:stroke="none" draw:fill="none"/>
      <style:text-properties style:letter-kerning="true"/>
    </style:style>
    <style:style style:name="Leaf_20_White_20_1-backgroundobjects" style:display-name="Leaf White 1-backgroundobjects" style:family="presentation">
      <style:graphic-properties draw:stroke="none" draw:fill="none" draw:textarea-horizontal-align="justify" draw:shadow="hidden" draw:shadow-offset-x="0.2cm" draw:shadow-offset-y="0.2cm" draw:shadow-color="#808080"/>
      <style:text-properties style:letter-kerning="true"/>
    </style:style>
    <style:style style:name="Leaf_20_White_20_1-notes" style:display-name="Leaf White 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Leaf_20_White_20_1-outline1" style:display-name="Leaf White 1-outline1" style:family="presentation">
      <style:graphic-properties draw:stroke="none" draw:fill="none" draw:auto-grow-height="false" draw:fit-to-size="false" style:shrink-to-fit="true">
        <text:list-style style:name="Leaf_20_White_20_1-outline1" style:display-name="Leaf White 1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Leaf_20_White_20_1-outline2" style:display-name="Leaf White 1-outline2" style:family="presentation" style:parent-style-name="Leaf_20_White_20_1-outline1">
      <style:paragraph-properties fo:margin-top="0.4cm"/>
      <style:text-properties fo:font-size="28pt" style:font-size-asian="28pt" style:font-size-complex="28pt"/>
    </style:style>
    <style:style style:name="Leaf_20_White_20_1-outline3" style:display-name="Leaf White 1-outline3" style:family="presentation" style:parent-style-name="Leaf_20_White_20_1-outline2">
      <style:paragraph-properties fo:margin-top="0.3cm"/>
      <style:text-properties fo:font-size="24pt" style:font-size-asian="24pt" style:font-size-complex="24pt"/>
    </style:style>
    <style:style style:name="Leaf_20_White_20_1-outline4" style:display-name="Leaf White 1-outline4" style:family="presentation" style:parent-style-name="Leaf_20_White_20_1-outline3">
      <style:paragraph-properties fo:margin-top="0.2cm"/>
      <style:text-properties fo:font-size="20pt" style:font-size-asian="20pt" style:font-size-complex="20pt"/>
    </style:style>
    <style:style style:name="Leaf_20_White_20_1-outline5" style:display-name="Leaf White 1-outline5" style:family="presentation" style:parent-style-name="Leaf_20_White_20_1-outline4">
      <style:paragraph-properties fo:margin-top="0.1cm"/>
    </style:style>
    <style:style style:name="Leaf_20_White_20_1-outline6" style:display-name="Leaf White 1-outline6" style:family="presentation" style:parent-style-name="Leaf_20_White_20_1-outline5"/>
    <style:style style:name="Leaf_20_White_20_1-outline7" style:display-name="Leaf White 1-outline7" style:family="presentation" style:parent-style-name="Leaf_20_White_20_1-outline6"/>
    <style:style style:name="Leaf_20_White_20_1-outline8" style:display-name="Leaf White 1-outline8" style:family="presentation" style:parent-style-name="Leaf_20_White_20_1-outline7"/>
    <style:style style:name="Leaf_20_White_20_1-outline9" style:display-name="Leaf White 1-outline9" style:family="presentation" style:parent-style-name="Leaf_20_White_20_1-outline8"/>
    <style:style style:name="Leaf_20_White_20_1-subtitle" style:display-name="Leaf White 1-subtitle" style:family="presentation">
      <style:graphic-properties draw:stroke="none" draw:fill="none" draw:textarea-vertical-align="middle" draw:auto-grow-height="false" draw:fit-to-size="false" style:shrink-to-fit="true">
        <text:list-style style:name="Leaf_20_White_20_1-subtitle" style:display-name="Leaf White 1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start" fo:text-indent="0cm"/>
      <style:text-properties fo:font-variant="normal" fo:text-transform="none" fo:color="#0393e4" style:use-window-font-color="false" loext:opacity="100%" style:text-outline="false" style:text-line-through-style="none" style:text-line-through-type="none" fo:font-size="20pt" fo:font-style="normal" fo:text-shadow="none" style:text-underline-style="none" fo:font-weight="bold" style:letter-kerning="true" fo:background-color="transparent" style:font-size-asian="20pt" style:font-style-asian="normal" style:font-weight-asian="bold" style:font-size-complex="20pt" style:font-style-complex="normal" style:font-weight-complex="bold" style:text-emphasize="none" style:font-relief="none" style:text-overline-style="none" style:text-overline-color="font-color"/>
    </style:style>
    <style:style style:name="Leaf_20_White_20_1-title" style:display-name="Leaf White 1-title" style:family="presentation">
      <style:graphic-properties draw:stroke="none" draw:fill="none" draw:textarea-vertical-align="middle" draw:auto-grow-height="false" draw:fit-to-size="false" style:shrink-to-fit="true">
        <text:list-style style:name="Leaf_20_White_20_1-title" style:display-name="Leaf White 1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0393e4" style:use-window-font-color="false" loext:opacity="100%" style:text-outline="false" style:text-line-through-style="none" style:text-line-through-type="none" style:text-position="0% 100%" fo:font-size="44pt" fo:letter-spacing="normal" fo:font-style="normal" fo:text-shadow="none" style:text-underline-style="none" fo:font-weight="bold" style:letter-kerning="true" fo:background-color="#ffffff" style:font-size-asian="44pt" style:font-style-asian="normal" style:font-weight-asian="bold" style:font-size-complex="44pt" style:font-style-complex="normal" style:font-weight-complex="bold" style:text-emphasize="none" style:font-relief="none" style:text-overline-style="none" style:text-overline-color="font-color"/>
    </style:style>
    <style:style style:name="Leaf_20_White_20_2-background" style:display-name="Leaf White 2-background" style:family="presentation">
      <style:graphic-properties draw:stroke="none" draw:fill="none"/>
      <style:text-properties style:letter-kerning="true"/>
    </style:style>
    <style:style style:name="Leaf_20_White_20_2-backgroundobjects" style:display-name="Leaf White 2-backgroundobjects" style:family="presentation">
      <style:graphic-properties draw:stroke="none" draw:fill="none" draw:textarea-horizontal-align="justify" draw:shadow="hidden" draw:shadow-offset-x="0.2cm" draw:shadow-offset-y="0.2cm" draw:shadow-color="#808080"/>
      <style:text-properties style:letter-kerning="true"/>
    </style:style>
    <style:style style:name="Leaf_20_White_20_2-notes" style:display-name="Leaf White 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Leaf_20_White_20_2-outline1" style:display-name="Leaf White 2-outline1" style:family="presentation">
      <style:graphic-properties draw:stroke="none" draw:fill="solid" draw:fill-color="#ffffff" draw:opacity="50%" draw:auto-grow-height="false" draw:fit-to-size="false" style:shrink-to-fit="true">
        <text:list-style style:name="Leaf_20_White_20_2-outline1" style:display-name="Leaf White 2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Leaf_20_White_20_2-outline2" style:display-name="Leaf White 2-outline2" style:family="presentation" style:parent-style-name="Leaf_20_White_20_2-outline1">
      <style:paragraph-properties fo:margin-top="0.4cm"/>
      <style:text-properties fo:font-size="28pt" style:font-size-asian="28pt" style:font-size-complex="28pt"/>
    </style:style>
    <style:style style:name="Leaf_20_White_20_2-outline3" style:display-name="Leaf White 2-outline3" style:family="presentation" style:parent-style-name="Leaf_20_White_20_2-outline2">
      <style:paragraph-properties fo:margin-top="0.3cm"/>
      <style:text-properties fo:font-size="24pt" style:font-size-asian="24pt" style:font-size-complex="24pt"/>
    </style:style>
    <style:style style:name="Leaf_20_White_20_2-outline4" style:display-name="Leaf White 2-outline4" style:family="presentation" style:parent-style-name="Leaf_20_White_20_2-outline3">
      <style:paragraph-properties fo:margin-top="0.2cm"/>
      <style:text-properties fo:font-size="20pt" style:font-size-asian="20pt" style:font-size-complex="20pt"/>
    </style:style>
    <style:style style:name="Leaf_20_White_20_2-outline5" style:display-name="Leaf White 2-outline5" style:family="presentation" style:parent-style-name="Leaf_20_White_20_2-outline4">
      <style:paragraph-properties fo:margin-top="0.1cm"/>
    </style:style>
    <style:style style:name="Leaf_20_White_20_2-outline6" style:display-name="Leaf White 2-outline6" style:family="presentation" style:parent-style-name="Leaf_20_White_20_2-outline5"/>
    <style:style style:name="Leaf_20_White_20_2-outline7" style:display-name="Leaf White 2-outline7" style:family="presentation" style:parent-style-name="Leaf_20_White_20_2-outline6"/>
    <style:style style:name="Leaf_20_White_20_2-outline8" style:display-name="Leaf White 2-outline8" style:family="presentation" style:parent-style-name="Leaf_20_White_20_2-outline7"/>
    <style:style style:name="Leaf_20_White_20_2-outline9" style:display-name="Leaf White 2-outline9" style:family="presentation" style:parent-style-name="Leaf_20_White_20_2-outline8"/>
    <style:style style:name="Leaf_20_White_20_2-subtitle" style:display-name="Leaf White 2-subtitle" style:family="presentation">
      <style:graphic-properties draw:stroke="none" draw:fill="solid" draw:fill-color="#ffffff" draw:opacity="50%" draw:textarea-vertical-align="middle" draw:auto-grow-height="false" draw:fit-to-size="false" style:shrink-to-fit="true">
        <text:list-style style:name="Leaf_20_White_20_2-subtitle" style:display-name="Leaf White 2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0393e4" style:use-window-font-color="false" loext:opacity="100%" style:text-outline="false" style:text-line-through-style="none" style:text-line-through-type="none" fo:font-size="20pt" fo:font-style="normal" fo:text-shadow="none" style:text-underline-style="none" fo:font-weight="bold" style:letter-kerning="true" fo:background-color="transparent" style:font-size-asian="20pt" style:font-style-asian="normal" style:font-weight-asian="bold" style:font-size-complex="20pt" style:font-style-complex="normal" style:font-weight-complex="bold" style:text-emphasize="none" style:font-relief="none" style:text-overline-style="none" style:text-overline-color="font-color"/>
    </style:style>
    <style:style style:name="Leaf_20_White_20_2-title" style:display-name="Leaf White 2-title" style:family="presentation">
      <style:graphic-properties draw:stroke="none" draw:fill="none" draw:textarea-vertical-align="middle" draw:auto-grow-height="false" draw:fit-to-size="false" style:shrink-to-fit="true">
        <text:list-style style:name="Leaf_20_White_20_2-title" style:display-name="Leaf White 2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0393e4" style:use-window-font-color="false" loext:opacity="100%" style:text-outline="false" style:text-line-through-style="none" style:text-line-through-type="none" style:text-position="0% 100%" fo:font-size="44pt" fo:letter-spacing="normal" fo:font-style="normal" fo:text-shadow="none" style:text-underline-style="none" fo:font-weight="bold" style:letter-kerning="true" fo:background-color="transparent" style:font-size-asian="44pt" style:font-style-asian="normal" style:font-weight-asian="bold" style:font-size-complex="44pt" style:font-style-complex="normal" style:font-weight-complex="bold" style:text-emphasize="none" style:font-relief="none" style:text-overline-style="none" style:text-overline-color="font-color"/>
    </style:style>
    <style:style style:name="Right_20_Bar_20_Blue-background" style:display-name="Right Bar Blue-background" style:family="presentation">
      <style:graphic-properties draw:stroke="none" draw:fill="solid" draw:fill-color="#1e86c1"/>
      <style:text-properties style:letter-kerning="true"/>
    </style:style>
    <style:style style:name="Right_20_Bar_20_Blue-backgroundobjects" style:display-name="Right Bar Blue-backgroundobjects" style:family="presentation">
      <style:graphic-properties draw:stroke="none" draw:fill="none" draw:textarea-horizontal-align="justify" draw:shadow="hidden" draw:shadow-offset-x="0.2cm" draw:shadow-offset-y="0.2cm" draw:shadow-color="#808080"/>
      <style:text-properties style:letter-kerning="true"/>
    </style:style>
    <style:style style:name="Right_20_Bar_20_Blue-notes" style:display-name="Right Bar Blu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Right_20_Bar_20_Blue-outline1" style:display-name="Right Bar Blue-outline1" style:family="presentation">
      <style:graphic-properties draw:stroke="none" draw:fill="none" draw:auto-grow-height="false" draw:fit-to-size="false" style:shrink-to-fit="true">
        <text:list-style style:name="Right_20_Bar_20_Blue-outline1" style:display-name="Right Bar Blue-outline1">
          <text:list-level-style-bullet text:level="1" text:bullet-char="●">
            <style:list-level-properties text:space-before="0.3cm" text:min-label-width="0.9cm"/>
            <style:text-properties fo:font-family="StarSymbol" fo:color="#ffffff" style:use-window-font-color="fals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ffffff" style:use-window-font-color="fals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ffffff" style:use-window-font-color="fals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ffffff" style:use-window-font-color="fals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ffffff" style:use-window-font-color="fals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ffffff" style:use-window-font-color="fals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ffffff" style:use-window-font-color="fals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ffffff" style:use-window-font-color="fals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ffffff" style:use-window-font-color="fals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ffffff" style:use-window-font-color="fals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fo:color="#ffffff" style:use-window-font-color="false" loext:opacity="100%" style:text-outline="false" style:text-line-through-style="none" style:text-line-through-type="none" style:text-position="0% 100%" fo:font-size="32pt" fo:letter-spacing="normal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Right_20_Bar_20_Blue-outline2" style:display-name="Right Bar Blue-outline2" style:family="presentation" style:parent-style-name="Right_20_Bar_20_Blue-outline1">
      <style:paragraph-properties fo:margin-top="0.4cm"/>
      <style:text-properties fo:font-size="28pt" style:font-size-asian="28pt" style:font-size-complex="28pt"/>
    </style:style>
    <style:style style:name="Right_20_Bar_20_Blue-outline3" style:display-name="Right Bar Blue-outline3" style:family="presentation" style:parent-style-name="Right_20_Bar_20_Blue-outline2">
      <style:paragraph-properties fo:margin-top="0.3cm"/>
      <style:text-properties fo:font-size="24pt" style:font-size-asian="24pt" style:font-size-complex="24pt"/>
    </style:style>
    <style:style style:name="Right_20_Bar_20_Blue-outline4" style:display-name="Right Bar Blue-outline4" style:family="presentation" style:parent-style-name="Right_20_Bar_20_Blue-outline3">
      <style:paragraph-properties fo:margin-top="0.2cm"/>
      <style:text-properties fo:font-size="20pt" style:font-size-asian="20pt" style:font-size-complex="20pt"/>
    </style:style>
    <style:style style:name="Right_20_Bar_20_Blue-outline5" style:display-name="Right Bar Blue-outline5" style:family="presentation" style:parent-style-name="Right_20_Bar_20_Blue-outline4">
      <style:paragraph-properties fo:margin-top="0.1cm"/>
    </style:style>
    <style:style style:name="Right_20_Bar_20_Blue-outline6" style:display-name="Right Bar Blue-outline6" style:family="presentation" style:parent-style-name="Right_20_Bar_20_Blue-outline5"/>
    <style:style style:name="Right_20_Bar_20_Blue-outline7" style:display-name="Right Bar Blue-outline7" style:family="presentation" style:parent-style-name="Right_20_Bar_20_Blue-outline6"/>
    <style:style style:name="Right_20_Bar_20_Blue-outline8" style:display-name="Right Bar Blue-outline8" style:family="presentation" style:parent-style-name="Right_20_Bar_20_Blue-outline7"/>
    <style:style style:name="Right_20_Bar_20_Blue-outline9" style:display-name="Right Bar Blue-outline9" style:family="presentation" style:parent-style-name="Right_20_Bar_20_Blue-outline8"/>
    <style:style style:name="Right_20_Bar_20_Blue-subtitle" style:display-name="Right Bar Blue-subtitle" style:family="presentation">
      <style:graphic-properties draw:stroke="none" draw:fill="none" draw:textarea-vertical-align="middle">
        <text:list-style style:name="Right_20_Bar_20_Blue-subtitle" style:display-name="Right Bar Blu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ffffff" style:use-window-font-color="false" loext:opacity="10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Right_20_Bar_20_Blue-title" style:display-name="Right Bar Blue-title" style:family="presentation">
      <style:graphic-properties draw:stroke="none" draw:fill="none" draw:textarea-vertical-align="middle" draw:auto-grow-height="false" draw:fit-to-size="false" style:shrink-to-fit="true">
        <text:list-style style:name="Right_20_Bar_20_Blue-title" style:display-name="Right Bar Blu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ffffff" loext:opacity="100%" style:text-outline="false" style:text-line-through-style="none" style:text-line-through-type="none" style:text-position="0% 100%" fo:font-size="44pt" fo:letter-spacing="normal" fo:font-style="normal" fo:text-shadow="none" style:text-underline-style="none" fo:font-weight="bold" style:letter-kerning="true" fo:background-color="transparent" style:font-size-asian="44pt" style:font-style-asian="normal" style:font-weight-asian="bold" style:font-size-complex="44pt" style:font-style-complex="normal" style:font-weight-complex="bold" style:text-emphasize="none" style:font-relief="none" style:text-overline-style="none" style:text-overline-color="font-color"/>
    </style:style>
    <style:style style:name="Left_20_Bar_20_Blue-background" style:display-name="Left Bar Blue-background" style:family="presentation">
      <style:graphic-properties draw:stroke="none" draw:fill="solid" draw:fill-color="#1e86c1"/>
      <style:text-properties style:letter-kerning="true"/>
    </style:style>
    <style:style style:name="Left_20_Bar_20_Blue-backgroundobjects" style:display-name="Left Bar Blue-backgroundobjects" style:family="presentation">
      <style:graphic-properties draw:stroke="none" draw:fill="none" draw:textarea-horizontal-align="justify" draw:shadow="hidden" draw:shadow-offset-x="0.2cm" draw:shadow-offset-y="0.2cm" draw:shadow-color="#808080"/>
      <style:text-properties style:letter-kerning="true"/>
    </style:style>
    <style:style style:name="Left_20_Bar_20_Blue-notes" style:display-name="Left Bar Blu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Left_20_Bar_20_Blue-outline1" style:display-name="Left Bar Blue-outline1" style:family="presentation">
      <style:graphic-properties draw:stroke="none" draw:fill="none" draw:auto-grow-height="false" draw:fit-to-size="false" style:shrink-to-fit="true">
        <text:list-style style:name="Left_20_Bar_20_Blue-outline1" style:display-name="Left Bar Blue-outline1">
          <text:list-level-style-bullet text:level="1" text:bullet-char="●">
            <style:list-level-properties text:space-before="0.3cm" text:min-label-width="0.9cm"/>
            <style:text-properties fo:font-family="StarSymbol" fo:color="#ffffff" style:use-window-font-color="fals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ffffff" style:use-window-font-color="fals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ffffff" style:use-window-font-color="fals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ffffff" style:use-window-font-color="fals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ffffff" style:use-window-font-color="fals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ffffff" style:use-window-font-color="fals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ffffff" style:use-window-font-color="fals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ffffff" style:use-window-font-color="fals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ffffff" style:use-window-font-color="fals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ffffff" style:use-window-font-color="fals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fo:color="#ffffff" style:use-window-font-color="false" loext:opacity="100%" style:text-outline="false" style:text-line-through-style="none" style:text-line-through-type="none" style:text-position="0% 100%" fo:font-size="32pt" fo:letter-spacing="normal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Left_20_Bar_20_Blue-outline2" style:display-name="Left Bar Blue-outline2" style:family="presentation" style:parent-style-name="Left_20_Bar_20_Blue-outline1">
      <style:paragraph-properties fo:margin-top="0.4cm"/>
      <style:text-properties fo:font-size="28pt" style:font-size-asian="28pt" style:font-size-complex="28pt"/>
    </style:style>
    <style:style style:name="Left_20_Bar_20_Blue-outline3" style:display-name="Left Bar Blue-outline3" style:family="presentation" style:parent-style-name="Left_20_Bar_20_Blue-outline2">
      <style:paragraph-properties fo:margin-top="0.3cm"/>
      <style:text-properties fo:font-size="24pt" style:font-size-asian="24pt" style:font-size-complex="24pt"/>
    </style:style>
    <style:style style:name="Left_20_Bar_20_Blue-outline4" style:display-name="Left Bar Blue-outline4" style:family="presentation" style:parent-style-name="Left_20_Bar_20_Blue-outline3">
      <style:paragraph-properties fo:margin-top="0.2cm"/>
      <style:text-properties fo:font-size="20pt" style:font-size-asian="20pt" style:font-size-complex="20pt"/>
    </style:style>
    <style:style style:name="Left_20_Bar_20_Blue-outline5" style:display-name="Left Bar Blue-outline5" style:family="presentation" style:parent-style-name="Left_20_Bar_20_Blue-outline4">
      <style:paragraph-properties fo:margin-top="0.1cm"/>
    </style:style>
    <style:style style:name="Left_20_Bar_20_Blue-outline6" style:display-name="Left Bar Blue-outline6" style:family="presentation" style:parent-style-name="Left_20_Bar_20_Blue-outline5"/>
    <style:style style:name="Left_20_Bar_20_Blue-outline7" style:display-name="Left Bar Blue-outline7" style:family="presentation" style:parent-style-name="Left_20_Bar_20_Blue-outline6"/>
    <style:style style:name="Left_20_Bar_20_Blue-outline8" style:display-name="Left Bar Blue-outline8" style:family="presentation" style:parent-style-name="Left_20_Bar_20_Blue-outline7"/>
    <style:style style:name="Left_20_Bar_20_Blue-outline9" style:display-name="Left Bar Blue-outline9" style:family="presentation" style:parent-style-name="Left_20_Bar_20_Blue-outline8"/>
    <style:style style:name="Left_20_Bar_20_Blue-subtitle" style:display-name="Left Bar Blue-subtitle" style:family="presentation">
      <style:graphic-properties draw:stroke="none" draw:fill="none" draw:textarea-vertical-align="middle" draw:auto-grow-height="false" draw:fit-to-size="false" style:shrink-to-fit="true">
        <text:list-style style:name="Left_20_Bar_20_Blue-subtitle" style:display-name="Left Bar Blu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ffffff" style:use-window-font-color="false" loext:opacity="100%" style:text-outline="false" style:text-line-through-style="none" style:text-line-through-type="none" fo:font-size="20pt" fo:font-style="normal" fo:text-shadow="none" style:text-underline-style="none" fo:font-weight="bold" style:letter-kerning="true" fo:background-color="transparent" style:font-size-asian="20pt" style:font-style-asian="normal" style:font-weight-asian="bold" style:font-size-complex="20pt" style:font-style-complex="normal" style:font-weight-complex="bold" style:text-emphasize="none" style:font-relief="none" style:text-overline-style="none" style:text-overline-color="font-color"/>
    </style:style>
    <style:style style:name="Left_20_Bar_20_Blue-title" style:display-name="Left Bar Blue-title" style:family="presentation">
      <style:graphic-properties draw:stroke="none" draw:fill="none" draw:textarea-vertical-align="middle" draw:auto-grow-height="false" draw:fit-to-size="false" style:shrink-to-fit="true">
        <text:list-style style:name="Left_20_Bar_20_Blue-title" style:display-name="Left Bar Blu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ffffff" loext:opacity="100%" style:text-outline="false" style:text-line-through-style="none" style:text-line-through-type="none" fo:font-size="44pt" fo:font-style="normal" fo:text-shadow="none" style:text-underline-style="none" fo:font-weight="bold" style:letter-kerning="true" fo:background-color="transparent" style:font-size-asian="44pt" style:font-style-asian="normal" style:font-weight-asian="bold" style:font-size-complex="44pt" style:font-style-complex="normal" style:font-weight-complex="bold" style:text-emphasize="none" style:font-relief="none" style:text-overline-style="none" style:text-overline-color="font-color"/>
    </style:style>
    <style:style style:name="Leaf_20_Blue_20_1-background" style:display-name="Leaf Blue 1-background" style:family="presentation">
      <style:graphic-properties draw:stroke="none" draw:fill="solid" draw:fill-color="#1e86c1"/>
      <style:text-properties style:letter-kerning="true"/>
    </style:style>
    <style:style style:name="Leaf_20_Blue_20_1-backgroundobjects" style:display-name="Leaf Blue 1-backgroundobjects" style:family="presentation">
      <style:graphic-properties draw:stroke="none" draw:fill="none" draw:textarea-horizontal-align="justify" draw:shadow="hidden" draw:shadow-offset-x="0.2cm" draw:shadow-offset-y="0.2cm" draw:shadow-color="#808080"/>
      <style:text-properties style:letter-kerning="true"/>
    </style:style>
    <style:style style:name="Leaf_20_Blue_20_1-notes" style:display-name="Leaf Blue 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Leaf_20_Blue_20_1-outline1" style:display-name="Leaf Blue 1-outline1" style:family="presentation">
      <style:graphic-properties draw:stroke="none" draw:fill="none" draw:auto-grow-height="false" draw:fit-to-size="false" style:shrink-to-fit="true">
        <text:list-style style:name="Leaf_20_Blue_20_1-outline1" style:display-name="Leaf Blue 1-outline1">
          <text:list-level-style-bullet text:level="1" text:bullet-char="●">
            <style:list-level-properties text:space-before="0.3cm" text:min-label-width="0.9cm"/>
            <style:text-properties fo:font-family="StarSymbol" fo:color="#ffffff" style:use-window-font-color="fals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ffffff" style:use-window-font-color="fals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ffffff" style:use-window-font-color="fals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ffffff" style:use-window-font-color="fals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ffffff" style:use-window-font-color="fals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ffffff" style:use-window-font-color="fals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ffffff" style:use-window-font-color="fals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ffffff" style:use-window-font-color="fals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ffffff" style:use-window-font-color="fals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ffffff" style:use-window-font-color="fals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fo:color="#ffffff" style:use-window-font-color="false" loext:opacity="100%" style:text-outline="false" style:text-line-through-style="none" style:text-line-through-type="none" fo:font-size="32pt" fo:font-style="normal" fo:text-shadow="none" style:text-underline-style="none" fo:font-weight="normal" style:letter-kerning="true" fo:background-color="#1e86c1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Leaf_20_Blue_20_1-outline2" style:display-name="Leaf Blue 1-outline2" style:family="presentation" style:parent-style-name="Leaf_20_Blue_20_1-outline1">
      <style:paragraph-properties fo:margin-top="0.4cm"/>
      <style:text-properties fo:font-size="28pt" style:font-size-asian="28pt" style:font-size-complex="28pt"/>
    </style:style>
    <style:style style:name="Leaf_20_Blue_20_1-outline3" style:display-name="Leaf Blue 1-outline3" style:family="presentation" style:parent-style-name="Leaf_20_Blue_20_1-outline2">
      <style:paragraph-properties fo:margin-top="0.3cm"/>
      <style:text-properties fo:font-size="24pt" style:font-size-asian="24pt" style:font-size-complex="24pt"/>
    </style:style>
    <style:style style:name="Leaf_20_Blue_20_1-outline4" style:display-name="Leaf Blue 1-outline4" style:family="presentation" style:parent-style-name="Leaf_20_Blue_20_1-outline3">
      <style:paragraph-properties fo:margin-top="0.2cm"/>
      <style:text-properties fo:font-size="20pt" style:font-size-asian="20pt" style:font-size-complex="20pt"/>
    </style:style>
    <style:style style:name="Leaf_20_Blue_20_1-outline5" style:display-name="Leaf Blue 1-outline5" style:family="presentation" style:parent-style-name="Leaf_20_Blue_20_1-outline4">
      <style:paragraph-properties fo:margin-top="0.1cm"/>
    </style:style>
    <style:style style:name="Leaf_20_Blue_20_1-outline6" style:display-name="Leaf Blue 1-outline6" style:family="presentation" style:parent-style-name="Leaf_20_Blue_20_1-outline5"/>
    <style:style style:name="Leaf_20_Blue_20_1-outline7" style:display-name="Leaf Blue 1-outline7" style:family="presentation" style:parent-style-name="Leaf_20_Blue_20_1-outline6"/>
    <style:style style:name="Leaf_20_Blue_20_1-outline8" style:display-name="Leaf Blue 1-outline8" style:family="presentation" style:parent-style-name="Leaf_20_Blue_20_1-outline7"/>
    <style:style style:name="Leaf_20_Blue_20_1-outline9" style:display-name="Leaf Blue 1-outline9" style:family="presentation" style:parent-style-name="Leaf_20_Blue_20_1-outline8"/>
    <style:style style:name="Leaf_20_Blue_20_1-subtitle" style:display-name="Leaf Blue 1-subtitle" style:family="presentation">
      <style:graphic-properties draw:stroke="none" draw:fill="none" draw:textarea-vertical-align="middle">
        <text:list-style style:name="Leaf_20_Blue_20_1-subtitle" style:display-name="Leaf Blue 1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ffffff" style:use-window-font-color="false" loext:opacity="10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Leaf_20_Blue_20_1-title" style:display-name="Leaf Blue 1-title" style:family="presentation">
      <style:graphic-properties draw:stroke="none" draw:fill="none" draw:textarea-vertical-align="middle" draw:auto-grow-height="false" draw:fit-to-size="false" style:shrink-to-fit="true">
        <text:list-style style:name="Leaf_20_Blue_20_1-title" style:display-name="Leaf Blue 1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ffffff" loext:opacity="100%" style:text-outline="false" style:text-line-through-style="none" style:text-line-through-type="none" fo:font-size="44pt" fo:font-style="normal" fo:text-shadow="none" style:text-underline-style="none" fo:font-weight="bold" style:letter-kerning="true" fo:background-color="#1e86c1" style:font-size-asian="44pt" style:font-style-asian="normal" style:font-weight-asian="bold" style:font-size-complex="44pt" style:font-style-complex="normal" style:font-weight-complex="bold" style:text-emphasize="none" style:font-relief="none" style:text-overline-style="none" style:text-overline-color="font-color"/>
    </style:style>
    <style:style style:name="Leaf_20_Blue_20_2-background" style:display-name="Leaf Blue 2-background" style:family="presentation">
      <style:graphic-properties draw:stroke="none" draw:fill="solid" draw:fill-color="#1e86c1"/>
      <style:text-properties style:letter-kerning="true"/>
    </style:style>
    <style:style style:name="Leaf_20_Blue_20_2-backgroundobjects" style:display-name="Leaf Blue 2-backgroundobjects" style:family="presentation">
      <style:graphic-properties draw:stroke="none" draw:fill="none" draw:textarea-horizontal-align="justify" draw:shadow="hidden" draw:shadow-offset-x="0.2cm" draw:shadow-offset-y="0.2cm" draw:shadow-color="#808080"/>
      <style:text-properties style:letter-kerning="true"/>
    </style:style>
    <style:style style:name="Leaf_20_Blue_20_2-notes" style:display-name="Leaf Blue 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Leaf_20_Blue_20_2-outline1" style:display-name="Leaf Blue 2-outline1" style:family="presentation">
      <style:graphic-properties draw:stroke="none" draw:fill="none" draw:auto-grow-height="false" draw:fit-to-size="false" style:shrink-to-fit="true">
        <text:list-style style:name="Leaf_20_Blue_20_2-outline1" style:display-name="Leaf Blue 2-outline1">
          <text:list-level-style-bullet text:level="1" text:bullet-char="●">
            <style:list-level-properties text:space-before="0.3cm" text:min-label-width="0.9cm"/>
            <style:text-properties fo:font-family="StarSymbol" fo:color="#ffffff" style:use-window-font-color="fals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ffffff" style:use-window-font-color="fals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ffffff" style:use-window-font-color="fals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ffffff" style:use-window-font-color="fals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ffffff" style:use-window-font-color="fals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ffffff" style:use-window-font-color="fals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ffffff" style:use-window-font-color="fals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ffffff" style:use-window-font-color="fals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ffffff" style:use-window-font-color="fals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ffffff" style:use-window-font-color="fals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fo:color="#ffffff" style:use-window-font-color="false" loext:opacity="10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Leaf_20_Blue_20_2-outline2" style:display-name="Leaf Blue 2-outline2" style:family="presentation" style:parent-style-name="Leaf_20_Blue_20_2-outline1">
      <style:paragraph-properties fo:margin-top="0.4cm"/>
      <style:text-properties fo:font-size="28pt" style:font-size-asian="28pt" style:font-size-complex="28pt"/>
    </style:style>
    <style:style style:name="Leaf_20_Blue_20_2-outline3" style:display-name="Leaf Blue 2-outline3" style:family="presentation" style:parent-style-name="Leaf_20_Blue_20_2-outline2">
      <style:paragraph-properties fo:margin-top="0.3cm"/>
      <style:text-properties fo:font-size="24pt" style:font-size-asian="24pt" style:font-size-complex="24pt"/>
    </style:style>
    <style:style style:name="Leaf_20_Blue_20_2-outline4" style:display-name="Leaf Blue 2-outline4" style:family="presentation" style:parent-style-name="Leaf_20_Blue_20_2-outline3">
      <style:paragraph-properties fo:margin-top="0.2cm"/>
      <style:text-properties fo:font-size="20pt" style:font-size-asian="20pt" style:font-size-complex="20pt"/>
    </style:style>
    <style:style style:name="Leaf_20_Blue_20_2-outline5" style:display-name="Leaf Blue 2-outline5" style:family="presentation" style:parent-style-name="Leaf_20_Blue_20_2-outline4">
      <style:paragraph-properties fo:margin-top="0.1cm"/>
    </style:style>
    <style:style style:name="Leaf_20_Blue_20_2-outline6" style:display-name="Leaf Blue 2-outline6" style:family="presentation" style:parent-style-name="Leaf_20_Blue_20_2-outline5"/>
    <style:style style:name="Leaf_20_Blue_20_2-outline7" style:display-name="Leaf Blue 2-outline7" style:family="presentation" style:parent-style-name="Leaf_20_Blue_20_2-outline6"/>
    <style:style style:name="Leaf_20_Blue_20_2-outline8" style:display-name="Leaf Blue 2-outline8" style:family="presentation" style:parent-style-name="Leaf_20_Blue_20_2-outline7"/>
    <style:style style:name="Leaf_20_Blue_20_2-outline9" style:display-name="Leaf Blue 2-outline9" style:family="presentation" style:parent-style-name="Leaf_20_Blue_20_2-outline8"/>
    <style:style style:name="Leaf_20_Blue_20_2-subtitle" style:display-name="Leaf Blue 2-subtitle" style:family="presentation">
      <style:graphic-properties draw:stroke="none" draw:fill="none" draw:textarea-vertical-align="middle">
        <text:list-style style:name="Leaf_20_Blue_20_2-subtitle" style:display-name="Leaf Blue 2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ffffff" style:use-window-font-color="false" loext:opacity="10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Leaf_20_Blue_20_2-title" style:display-name="Leaf Blue 2-title" style:family="presentation">
      <style:graphic-properties draw:stroke="none" draw:fill="none" draw:textarea-vertical-align="middle" draw:auto-grow-height="false" draw:fit-to-size="false" style:shrink-to-fit="true">
        <text:list-style style:name="Leaf_20_Blue_20_2-title" style:display-name="Leaf Blue 2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ffffff" loext:opacity="100%" style:text-outline="false" style:text-line-through-style="none" style:text-line-through-type="none" fo:font-size="44pt" fo:font-style="normal" fo:text-shadow="none" style:text-underline-style="none" fo:font-weight="bold" style:letter-kerning="true" fo:background-color="transparent" style:font-size-asian="44pt" style:font-style-asian="normal" style:font-weight-asian="bold" style:font-size-complex="44pt" style:font-style-complex="normal" style:font-weight-complex="bold" style:text-emphasize="none" style:font-relief="none" style:text-overline-style="none" style:text-overline-color="font-color"/>
    </style:style>
    <style:style style:name="Title_20_Slide-background" style:display-name="Title Slide-background" style:family="presentation">
      <style:graphic-properties draw:stroke="none" draw:fill="none"/>
      <style:text-properties style:letter-kerning="true"/>
    </style:style>
    <style:style style:name="Title_20_Slide-backgroundobjects" style:display-name="Title Slide-backgroundobjects" style:family="presentation">
      <style:graphic-properties draw:stroke="none" draw:fill="none" draw:textarea-horizontal-align="justify" draw:shadow="hidden" draw:shadow-offset-x="0.2cm" draw:shadow-offset-y="0.2cm" draw:shadow-color="#808080"/>
      <style:text-properties style:letter-kerning="true"/>
    </style:style>
    <style:style style:name="Title_20_Slide-notes" style:display-name="Title Slid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0_Slide-outline1" style:display-name="Title Slide-outline1" style:family="presentation">
      <style:graphic-properties draw:stroke="none" draw:fill="none" draw:auto-grow-height="false" draw:fit-to-size="false" style:shrink-to-fit="true">
        <text:list-style style:name="Title_20_Slide-outline1" style:display-name="Title Slide-outline1">
          <text:list-level-style-bullet text:level="1" text:bullet-char="●">
            <style:list-level-properties text:space-before="0.3cm" text:min-label-width="0.9cm"/>
            <style:text-properties fo:font-family="StarSymbol" fo:color="#ffffff" style:use-window-font-color="fals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ffffff" style:use-window-font-color="fals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ffffff" style:use-window-font-color="fals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ffffff" style:use-window-font-color="fals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ffffff" style:use-window-font-color="fals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ffffff" style:use-window-font-color="fals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ffffff" style:use-window-font-color="fals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ffffff" style:use-window-font-color="fals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ffffff" style:use-window-font-color="fals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ffffff" style:use-window-font-color="fals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fo:color="#ffffff" loext:opacity="100%" style:text-outline="false" style:text-line-through-style="none" style:text-line-through-type="none" style:text-position="0% 100%" fo:font-size="32pt" fo:letter-spacing="normal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0_Slide-outline2" style:display-name="Title Slide-outline2" style:family="presentation" style:parent-style-name="Title_20_Slide-outline1">
      <style:paragraph-properties fo:margin-top="0.4cm"/>
      <style:text-properties fo:font-size="28pt" style:font-size-asian="28pt" style:font-size-complex="28pt"/>
    </style:style>
    <style:style style:name="Title_20_Slide-outline3" style:display-name="Title Slide-outline3" style:family="presentation" style:parent-style-name="Title_20_Slide-outline2">
      <style:paragraph-properties fo:margin-top="0.3cm"/>
      <style:text-properties fo:font-size="24pt" style:font-size-asian="24pt" style:font-size-complex="24pt"/>
    </style:style>
    <style:style style:name="Title_20_Slide-outline4" style:display-name="Title Slide-outline4" style:family="presentation" style:parent-style-name="Title_20_Slide-outline3">
      <style:paragraph-properties fo:margin-top="0.2cm"/>
      <style:text-properties fo:font-size="20pt" style:font-size-asian="20pt" style:font-size-complex="20pt" style:font-style-complex="normal" style:font-weight-complex="normal"/>
    </style:style>
    <style:style style:name="Title_20_Slide-outline5" style:display-name="Title Slide-outline5" style:family="presentation" style:parent-style-name="Title_20_Slide-outline4">
      <style:paragraph-properties fo:margin-top="0.1cm"/>
    </style:style>
    <style:style style:name="Title_20_Slide-outline6" style:display-name="Title Slide-outline6" style:family="presentation" style:parent-style-name="Title_20_Slide-outline5"/>
    <style:style style:name="Title_20_Slide-outline7" style:display-name="Title Slide-outline7" style:family="presentation" style:parent-style-name="Title_20_Slide-outline6"/>
    <style:style style:name="Title_20_Slide-outline8" style:display-name="Title Slide-outline8" style:family="presentation" style:parent-style-name="Title_20_Slide-outline7"/>
    <style:style style:name="Title_20_Slide-outline9" style:display-name="Title Slide-outline9" style:family="presentation" style:parent-style-name="Title_20_Slide-outline8"/>
    <style:style style:name="Title_20_Slide-subtitle" style:display-name="Title Slide-subtitle" style:family="presentation">
      <style:graphic-properties draw:stroke="none" draw:fill="none" draw:textarea-vertical-align="middle">
        <text:list-style style:name="Title_20_Slide-subtitle" style:display-name="Title Slid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left" fo:text-indent="0cm"/>
      <style:text-properties fo:font-variant="normal" fo:text-transform="none" fo:color="#ffffff" style:use-window-font-color="false" loext:opacity="10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0_Slide-title" style:display-name="Title Slide-title" style:family="presentation">
      <style:graphic-properties draw:stroke="none" draw:fill="none" draw:textarea-vertical-align="middle">
        <text:list-style style:name="Title_20_Slide-title" style:display-name="Title Slid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left"/>
      <style:text-properties fo:font-variant="normal" fo:text-transform="none" fo:color="#ffffff" loext:opacity="100%" style:text-outline="false" style:text-line-through-style="none" style:text-line-through-type="none" style:text-position="0% 100%" fo:font-size="44pt" fo:letter-spacing="normal" fo:font-style="normal" fo:text-shadow="none" style:text-underline-style="none" fo:font-weight="bold" style:letter-kerning="true" fo:background-color="transparent" style:font-size-asian="44pt" style:font-style-asian="normal" style:font-weight-asian="bold" style:font-size-complex="44pt" style:font-style-complex="normal" style:font-weight-complex="bold" style:text-emphasize="none" style:font-relief="none" style:text-overline-style="none" style:text-overline-color="font-color"/>
    </style:style>
    <style:style style:name="End_20_Slide-background" style:display-name="End Slide-background" style:family="presentation">
      <style:graphic-properties draw:stroke="none" draw:fill="bitmap" draw:fill-image-name="Bitmap_20_1" style:repeat="stretch"/>
      <style:text-properties style:letter-kerning="true"/>
    </style:style>
    <style:style style:name="End_20_Slide-backgroundobjects" style:display-name="End Slide-backgroundobjects" style:family="presentation">
      <style:graphic-properties draw:stroke="none" draw:fill="none" draw:textarea-horizontal-align="justify" draw:shadow="hidden" draw:shadow-offset-x="0.2cm" draw:shadow-offset-y="0.2cm" draw:shadow-color="#808080"/>
      <style:text-properties style:letter-kerning="true"/>
    </style:style>
    <style:style style:name="End_20_Slide-notes" style:display-name="End Slid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End_20_Slide-outline1" style:display-name="End Slide-outline1" style:family="presentation">
      <style:graphic-properties draw:stroke="none" draw:fill="none" draw:auto-grow-height="false" draw:fit-to-size="false" style:shrink-to-fit="true">
        <text:list-style style:name="End_20_Slide-outline1" style:display-name="End Slide-outline1">
          <text:list-level-style-bullet text:level="1" text:bullet-char="●">
            <style:list-level-properties text:space-before="0.3cm" text:min-label-width="0.9cm"/>
            <style:text-properties fo:font-family="StarSymbol" fo:color="#ffffff" style:use-window-font-color="fals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ffffff" style:use-window-font-color="fals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ffffff" style:use-window-font-color="fals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ffffff" style:use-window-font-color="fals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ffffff" style:use-window-font-color="fals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ffffff" style:use-window-font-color="fals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ffffff" style:use-window-font-color="fals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ffffff" style:use-window-font-color="fals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ffffff" style:use-window-font-color="fals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ffffff" style:use-window-font-color="fals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fo:color="#ffffff" style:use-window-font-color="false" loext:opacity="10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End_20_Slide-outline2" style:display-name="End Slide-outline2" style:family="presentation" style:parent-style-name="End_20_Slide-outline1">
      <style:paragraph-properties fo:margin-top="0.4cm"/>
      <style:text-properties fo:font-size="28pt" style:font-size-asian="28pt" style:font-size-complex="28pt"/>
    </style:style>
    <style:style style:name="End_20_Slide-outline3" style:display-name="End Slide-outline3" style:family="presentation" style:parent-style-name="End_20_Slide-outline2">
      <style:paragraph-properties fo:margin-top="0.3cm"/>
      <style:text-properties fo:font-size="24pt" style:font-size-asian="24pt" style:font-size-complex="24pt"/>
    </style:style>
    <style:style style:name="End_20_Slide-outline4" style:display-name="End Slide-outline4" style:family="presentation" style:parent-style-name="End_20_Slide-outline3">
      <style:paragraph-properties fo:margin-top="0.2cm"/>
      <style:text-properties fo:font-size="20pt" style:font-size-asian="20pt" style:font-size-complex="20pt"/>
    </style:style>
    <style:style style:name="End_20_Slide-outline5" style:display-name="End Slide-outline5" style:family="presentation" style:parent-style-name="End_20_Slide-outline4">
      <style:paragraph-properties fo:margin-top="0.1cm"/>
    </style:style>
    <style:style style:name="End_20_Slide-outline6" style:display-name="End Slide-outline6" style:family="presentation" style:parent-style-name="End_20_Slide-outline5"/>
    <style:style style:name="End_20_Slide-outline7" style:display-name="End Slide-outline7" style:family="presentation" style:parent-style-name="End_20_Slide-outline6"/>
    <style:style style:name="End_20_Slide-outline8" style:display-name="End Slide-outline8" style:family="presentation" style:parent-style-name="End_20_Slide-outline7"/>
    <style:style style:name="End_20_Slide-outline9" style:display-name="End Slide-outline9" style:family="presentation" style:parent-style-name="End_20_Slide-outline8"/>
    <style:style style:name="End_20_Slide-subtitle" style:display-name="End Slide-subtitle" style:family="presentation">
      <style:graphic-properties draw:stroke="none" draw:fill="none" draw:textarea-vertical-align="middle">
        <text:list-style style:name="End_20_Slide-subtitle" style:display-name="End Slid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ffffff" style:use-window-font-color="false" loext:opacity="10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End_20_Slide-title" style:display-name="End Slide-title" style:family="presentation">
      <style:graphic-properties draw:stroke="none" draw:fill="none" draw:textarea-vertical-align="middle" draw:auto-grow-height="false" draw:fit-to-size="false" style:shrink-to-fit="true">
        <text:list-style style:name="End_20_Slide-title" style:display-name="End Slid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ffffff" loext:opacity="100%" style:text-outline="false" style:text-line-through-style="none" style:text-line-through-type="none" style:text-position="0% 100%" fo:font-size="44pt" fo:letter-spacing="normal" fo:font-style="normal" fo:text-shadow="none" style:text-underline-style="none" fo:font-weight="bold" style:letter-kerning="true" fo:background-color="transparent" style:font-size-asian="44pt" style:font-style-asian="normal" style:font-weight-asian="bold" style:font-size-complex="44pt" style:font-style-complex="normal" style:font-weight-complex="bold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cm" svg:y="1.3cm" svg:width="24cm" svg:height="3.5cm"/>
      <presentation:placeholder presentation:object="subtitle" svg:x="2cm" svg:y="5cm" svg:width="24cm" svg:height="14cm"/>
    </style:presentation-page-layout>
    <style:presentation-page-layout style:name="AL1T2">
      <presentation:placeholder presentation:object="title" svg:x="1.4cm" svg:y="1cm" svg:width="25.2cm" svg:height="2.5cm"/>
    </style:presentation-page-layout>
    <style:presentation-page-layout style:name="AL1T3">
      <presentation:placeholder presentation:object="title" svg:x="2cm" svg:y="1.3cm" svg:width="24cm" svg:height="3.5cm"/>
      <presentation:placeholder presentation:object="outline" svg:x="2cm" svg:y="5cm" svg:width="11.5cm" svg:height="14cm"/>
      <presentation:placeholder presentation:object="outline" svg:x="14.5cm" svg:y="5cm" svg:width="11.5cm" svg:height="14cm"/>
    </style:presentation-page-layout>
    <style:presentation-page-layout style:name="AL2T1">
      <presentation:placeholder presentation:object="title" svg:x="2cm" svg:y="1.3cm" svg:width="24cm" svg:height="3.5cm"/>
      <presentation:placeholder presentation:object="outline" svg:x="2cm" svg:y="5cm" svg:width="24cm" svg:height="14cm"/>
    </style:presentation-page-layout>
    <style:presentation-page-layout style:name="AL1T18">
      <presentation:placeholder presentation:object="title" svg:x="2cm" svg:y="1.3cm" svg:width="24cm" svg:height="3.5cm"/>
      <presentation:placeholder presentation:object="object" svg:x="2cm" svg:y="5cm" svg:width="11.5cm" svg:height="6.5cm"/>
      <presentation:placeholder presentation:object="object" svg:x="14.5cm" svg:y="5cm" svg:width="11.5cm" svg:height="6.5cm"/>
      <presentation:placeholder presentation:object="object" svg:x="2cm" svg:y="12.5cm" svg:width="11.5cm" svg:height="6.5cm"/>
      <presentation:placeholder presentation:object="object" svg:x="14.5cm" svg:y="12.5cm" svg:width="11.5cm" svg:height="6.5cm"/>
    </style:presentation-page-layout>
    <style:presentation-page-layout style:name="AL3T11">
      <presentation:placeholder presentation:object="title" svg:x="2.058cm" svg:y="1.743cm" svg:width="23.912cm" svg:height="3.507cm"/>
      <presentation:placeholder presentation:object="object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draw:background-size="border" draw:fill="solid" draw:fill-color="#1e86c1"/>
    </style:style>
    <style:style style:name="Mdp4" style:family="drawing-page">
      <style:drawing-page-properties draw:background-size="border" draw:fill="bitmap" draw:fill-image-name="Bitmap_20_1" style:repeat="stretch"/>
    </style:style>
    <style:style style:name="Mdp5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Mgr4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horizontal"/>
    </style:style>
    <style:style style:name="Mpr2" style:family="presentation" style:parent-style-name="Right_20_Bar_20_White-backgroundobjects">
      <style:graphic-properties draw:stroke="none" draw:fill="none" draw:fill-color="#ffffff" draw:textarea-vertical-align="bottom" draw:auto-grow-height="false" fo:min-height="1.485cm"/>
    </style:style>
    <style:style style:name="Mpr4" style:family="presentation" style:parent-style-name="Left_20_Bar_20_White-backgroundobjects">
      <style:graphic-properties draw:stroke="none" draw:fill="none" draw:fill-color="#ffffff" draw:textarea-vertical-align="bottom" draw:auto-grow-height="false" fo:min-height="1.485cm"/>
    </style:style>
    <style:style style:name="Mpr6" style:family="presentation" style:parent-style-name="Bottom_20_Bar_20_White-backgroundobjects">
      <style:graphic-properties draw:stroke="none" draw:fill="none" draw:fill-color="#ffffff" draw:textarea-vertical-align="bottom" draw:auto-grow-height="false" fo:min-height="1.485cm"/>
    </style:style>
    <style:style style:name="Mpr8" style:family="presentation" style:parent-style-name="Bottom_20_Bar_20_Blue-backgroundobjects">
      <style:graphic-properties draw:stroke="none" draw:fill="none" draw:fill-color="#ffffff" draw:textarea-vertical-align="bottom" draw:auto-grow-height="false" fo:min-height="1.485cm"/>
    </style:style>
    <style:style style:name="Mpr10" style:family="presentation" style:parent-style-name="Leaf_20_White_20_1-backgroundobjects">
      <style:graphic-properties draw:stroke="none" draw:fill="none" draw:fill-color="#ffffff" draw:textarea-vertical-align="bottom" draw:auto-grow-height="false" fo:min-height="1.485cm"/>
    </style:style>
    <style:style style:name="Mpr12" style:family="presentation" style:parent-style-name="Leaf_20_White_20_2-backgroundobjects">
      <style:graphic-properties draw:stroke="none" draw:fill="none" draw:fill-color="#ffffff" draw:textarea-vertical-align="bottom" draw:auto-grow-height="false" fo:min-height="1.485cm"/>
    </style:style>
    <style:style style:name="Mpr14" style:family="presentation" style:parent-style-name="Right_20_Bar_20_Blue-backgroundobjects">
      <style:graphic-properties draw:stroke="none" draw:fill="none" draw:fill-color="#ffffff" draw:textarea-vertical-align="bottom" draw:auto-grow-height="false" fo:min-height="1.485cm"/>
    </style:style>
    <style:style style:name="Mpr16" style:family="presentation" style:parent-style-name="Left_20_Bar_20_Blue-backgroundobjects">
      <style:graphic-properties draw:stroke="none" draw:fill="none" draw:fill-color="#ffffff" draw:textarea-vertical-align="bottom" draw:auto-grow-height="false" fo:min-height="1.485cm"/>
    </style:style>
    <style:style style:name="Mpr18" style:family="presentation" style:parent-style-name="Leaf_20_Blue_20_1-backgroundobjects">
      <style:graphic-properties draw:stroke="none" draw:fill="none" draw:fill-color="#ffffff" draw:textarea-vertical-align="bottom" draw:auto-grow-height="false" fo:min-height="1.485cm"/>
    </style:style>
    <style:style style:name="Mpr20" style:family="presentation" style:parent-style-name="Leaf_20_Blue_20_2-backgroundobjects">
      <style:graphic-properties draw:stroke="none" draw:fill="none" draw:fill-color="#ffffff" draw:textarea-vertical-align="bottom" draw:auto-grow-height="false" fo:min-height="1.485cm"/>
    </style:style>
    <style:style style:name="Mpr22" style:family="presentation" style:parent-style-name="Title_20_Slide-backgroundobjects">
      <style:graphic-properties draw:stroke="none" draw:fill="none" draw:fill-color="#ffffff" draw:textarea-vertical-align="bottom" draw:auto-grow-height="false" fo:min-height="1.485cm"/>
    </style:style>
    <style:style style:name="Mpr24" style:family="presentation" style:parent-style-name="End_20_Slide-backgroundobjects">
      <style:graphic-properties draw:stroke="none" draw:fill="none" draw:fill-color="#ffffff" draw:textarea-vertical-align="bottom" draw:auto-grow-height="false" fo:min-height="1.485cm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loext:graphic-properties draw:fill="none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color="#ffffff" loext:opacity="100%"/>
    </style:style>
    <style:style style:name="MT2" style:family="text">
      <style:text-properties fo:color="#000000" loext:opacity="100%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5">
      <draw:page-thumbnail draw:layer="backgroundobjects" svg:width="9cm" svg:height="5.062cm" svg:x="1cm" svg:y="3.742cm"/>
      <draw:page-thumbnail draw:layer="backgroundobjects" svg:width="9cm" svg:height="5.062cm" svg:x="1cm" svg:y="12.318cm"/>
      <draw:page-thumbnail draw:layer="backgroundobjects" svg:width="9cm" svg:height="5.062cm" svg:x="1cm" svg:y="20.894cm"/>
      <draw:page-thumbnail draw:layer="backgroundobjects" svg:width="9cm" svg:height="5.062cm" svg:x="11cm" svg:y="3.742cm"/>
      <draw:page-thumbnail draw:layer="backgroundobjects" svg:width="9cm" svg:height="5.062cm" svg:x="11cm" svg:y="12.318cm"/>
      <draw:page-thumbnail draw:layer="backgroundobjects" svg:width="9cm" svg:height="5.062cm" svg:x="11cm" svg:y="20.894cm"/>
      <draw:frame draw:style-name="Mgr1" draw:text-style-name="MP2" draw:layer="backgroundobjects" svg:width="9.113cm" svg:height="1.484cm" svg:x="0cm" svg:y="0cm" presentation:class="header">
        <draw:text-box>
          <text:p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><text:page-number/></text:p>
        </draw:text-box>
      </draw:frame>
    </style:handout-master>
    <style:master-page style:name="Title_20_Slide" style:display-name="Title Slide" style:page-layout-name="PM1" draw:style-name="Mdp1">
      <office:forms form:automatic-focus="false" form:apply-design-mode="false"/>
      <draw:frame draw:style-name="Mgr1" draw:layer="backgroundobjects" svg:width="28cm" svg:height="15.75cm" svg:x="0cm" svg:y="0cm">
        <draw:image xlink:href="Pictures/10000000000007800000043801760C0AF0E62E0B.jpg" xlink:type="simple" xlink:show="embed" xlink:actuate="onLoad"/>
      </draw:frame>
      <draw:frame presentation:style-name="Title_20_Slide-title" draw:layer="backgroundobjects" svg:width="24cm" svg:height="5cm" svg:x="2cm" svg:y="3cm" presentation:class="title" presentation:placeholder="true">
        <draw:text-box/>
      </draw:frame>
      <draw:frame presentation:style-name="Title_20_Slide-outline1" draw:layer="backgroundobjects" svg:width="24cm" svg:height="6cm" svg:x="2cm" svg:y="8.2cm" presentation:class="outline" presentation:placeholder="true">
        <draw:text-box/>
      </draw:frame>
      <presentation:notes style:page-layout-name="PM0">
        <office:forms form:automatic-focus="false" form:apply-design-mode="false"/>
        <draw:page-thumbnail presentation:style-name="Title_20_Slide-title" draw:layer="backgroundobjects" svg:width="17cm" svg:height="9.56cm" svg:x="2cm" svg:y="2.5cm" presentation:class="page"/>
        <draw:frame presentation:style-name="Title_20_Slide-notes" draw:layer="backgroundobjects" svg:width="17cm" svg:height="14cm" svg:x="2cm" svg:y="13cm" presentation:class="notes" presentation:placeholder="true">
          <draw:text-box/>
        </draw:frame>
        <draw:frame presentation:style-name="Title_20_Slide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Title_20_Slide-backgroundobjects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22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22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Right_20_Bar_20_White" style:display-name="Right Bar White" style:page-layout-name="PM1" draw:style-name="Mdp1">
      <office:forms form:automatic-focus="false" form:apply-design-mode="false"/>
      <draw:frame draw:style-name="Mgr3" draw:layer="backgroundobjects" svg:width="0.8cm" svg:height="15.75cm" svg:x="27.2cm" svg:y="0cm">
        <draw:image xlink:href="Pictures/10000C8F0000034200004A6ABD021DA9BD39254C.svg" xlink:type="simple" xlink:show="embed" xlink:actuate="onLoad" draw:mime-type="image/svg+xml"/>
      </draw:frame>
      <draw:frame presentation:style-name="Right_20_Bar_20_White-title" draw:layer="backgroundobjects" svg:width="25.2cm" svg:height="2.5cm" svg:x="1.4cm" svg:y="1cm" presentation:class="title" presentation:placeholder="true">
        <draw:text-box/>
      </draw:frame>
      <draw:frame presentation:style-name="Right_20_Bar_20_White-outline1" draw:layer="backgroundobjects" svg:width="25.2cm" svg:height="9.5cm" svg:x="1.4cm" svg:y="4.5cm" presentation:class="outline" presentation:placeholder="true">
        <draw:text-box/>
      </draw:frame>
      <draw:frame presentation:style-name="Right_20_Bar_20_White-backgroundobjects" draw:text-style-name="MP2" draw:layer="backgroundobjects" svg:width="6.52cm" svg:height="0.6cm" svg:x="1.4cm" svg:y="14.8cm" presentation:class="date-time">
        <draw:text-box>
          <text:p><presentation:date-time/></text:p>
        </draw:text-box>
      </draw:frame>
      <draw:frame presentation:style-name="Right_20_Bar_20_White-backgroundobjects" draw:text-style-name="MP5" draw:layer="backgroundobjects" svg:width="9cm" svg:height="0.6cm" svg:x="9.5cm" svg:y="14.8cm" presentation:class="footer">
        <draw:text-box>
          <text:p><presentation:footer/></text:p>
        </draw:text-box>
      </draw:frame>
      <draw:frame presentation:style-name="Right_20_Bar_20_White-backgroundobjects" draw:text-style-name="MP4" draw:layer="backgroundobjects" svg:width="6.52cm" svg:height="0.6cm" svg:x="20.08cm" svg:y="14.8cm" presentation:class="page-number">
        <draw:text-box>
          <text:p><text:page-number/></text:p>
        </draw:text-box>
      </draw:frame>
      <presentation:notes style:page-layout-name="PM0">
        <draw:page-thumbnail presentation:style-name="Right_20_Bar_20_White-title" draw:layer="backgroundobjects" svg:width="17cm" svg:height="9.56cm" svg:x="2cm" svg:y="2.5cm" presentation:class="page"/>
        <draw:frame presentation:style-name="Right_20_Bar_20_White-notes" draw:layer="backgroundobjects" svg:width="17cm" svg:height="14cm" svg:x="2cm" svg:y="13cm" presentation:class="notes" presentation:placeholder="true">
          <draw:text-box/>
        </draw:frame>
        <draw:frame presentation:style-name="Right_20_Bar_20_White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Right_20_Bar_20_White-backgroundobjects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2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2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Left_20_Bar_20_White" style:display-name="Left Bar White" style:page-layout-name="PM1" draw:style-name="Mdp1">
      <office:forms form:automatic-focus="false" form:apply-design-mode="false"/>
      <draw:frame draw:style-name="Mgr4" draw:layer="backgroundobjects" svg:width="0.8cm" svg:height="15.75cm" svg:x="0cm" svg:y="0cm">
        <draw:image xlink:href="Pictures/10000C8F0000034200004A6ABD021DA9BD39254C.svg" xlink:type="simple" xlink:show="embed" xlink:actuate="onLoad" draw:mime-type="image/svg+xml"/>
      </draw:frame>
      <draw:frame presentation:style-name="Left_20_Bar_20_White-title" draw:layer="backgroundobjects" svg:width="25.2cm" svg:height="2.5cm" svg:x="1.4cm" svg:y="1cm" presentation:class="title" presentation:placeholder="true">
        <draw:text-box/>
      </draw:frame>
      <draw:frame presentation:style-name="Left_20_Bar_20_White-outline1" draw:layer="backgroundobjects" svg:width="25.2cm" svg:height="9.5cm" svg:x="1.4cm" svg:y="4.5cm" presentation:class="outline" presentation:placeholder="true">
        <draw:text-box/>
      </draw:frame>
      <draw:frame presentation:style-name="Left_20_Bar_20_White-backgroundobjects" draw:text-style-name="MP2" draw:layer="backgroundobjects" svg:width="6.52cm" svg:height="0.6cm" svg:x="1.4cm" svg:y="14.8cm" presentation:class="date-time">
        <draw:text-box>
          <text:p><presentation:date-time/></text:p>
        </draw:text-box>
      </draw:frame>
      <draw:frame presentation:style-name="Left_20_Bar_20_White-backgroundobjects" draw:text-style-name="MP5" draw:layer="backgroundobjects" svg:width="9cm" svg:height="0.6cm" svg:x="9.5cm" svg:y="14.8cm" presentation:class="footer">
        <draw:text-box>
          <text:p><presentation:footer/></text:p>
        </draw:text-box>
      </draw:frame>
      <draw:frame presentation:style-name="Left_20_Bar_20_White-backgroundobjects" draw:text-style-name="MP4" draw:layer="backgroundobjects" svg:width="6.52cm" svg:height="0.6cm" svg:x="20.08cm" svg:y="14.8cm" presentation:class="page-number">
        <draw:text-box>
          <text:p><text:page-number/></text:p>
        </draw:text-box>
      </draw:frame>
      <presentation:notes style:page-layout-name="PM0">
        <draw:page-thumbnail presentation:style-name="Left_20_Bar_20_White-title" draw:layer="backgroundobjects" svg:width="17cm" svg:height="9.56cm" svg:x="2cm" svg:y="2.5cm" presentation:class="page"/>
        <draw:frame presentation:style-name="Left_20_Bar_20_White-notes" draw:layer="backgroundobjects" svg:width="17cm" svg:height="14cm" svg:x="2cm" svg:y="13cm" presentation:class="notes" presentation:placeholder="true">
          <draw:text-box/>
        </draw:frame>
        <draw:frame presentation:style-name="Left_20_Bar_20_White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Left_20_Bar_20_White-backgroundobjects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4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4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Bottom_20_Bar_20_White" style:display-name="Bottom Bar White" style:page-layout-name="PM1" draw:style-name="Mdp1">
      <office:forms form:automatic-focus="false" form:apply-design-mode="false"/>
      <draw:frame draw:style-name="Mgr3" draw:layer="backgroundobjects" svg:width="0.7cm" svg:height="28cm" draw:transform="rotate (-1.5707963267949) translate (28cm 15.05cm)">
        <draw:image xlink:href="Pictures/10000C8F0000034200004A6ABD021DA9BD39254C.svg" xlink:type="simple" xlink:show="embed" xlink:actuate="onLoad" draw:mime-type="image/svg+xml"/>
      </draw:frame>
      <draw:frame presentation:style-name="Bottom_20_Bar_20_White-title" draw:layer="backgroundobjects" svg:width="25.2cm" svg:height="2.5cm" svg:x="1.4cm" svg:y="1cm" presentation:class="title" presentation:placeholder="true">
        <draw:text-box/>
      </draw:frame>
      <draw:frame presentation:style-name="Bottom_20_Bar_20_White-outline1" draw:layer="backgroundobjects" svg:width="25.2cm" svg:height="9.5cm" svg:x="1.4cm" svg:y="4.5cm" presentation:class="outline" presentation:placeholder="true">
        <draw:text-box/>
      </draw:frame>
      <draw:frame presentation:style-name="Bottom_20_Bar_20_White-backgroundobjects" draw:text-style-name="MP2" draw:layer="backgroundobjects" svg:width="6.52cm" svg:height="0.6cm" svg:x="1.4cm" svg:y="14.8cm" presentation:class="date-time">
        <draw:text-box>
          <text:p><presentation:date-time/></text:p>
        </draw:text-box>
      </draw:frame>
      <draw:frame presentation:style-name="Bottom_20_Bar_20_White-backgroundobjects" draw:text-style-name="MP5" draw:layer="backgroundobjects" svg:width="9cm" svg:height="0.6cm" svg:x="9.5cm" svg:y="14.8cm" presentation:class="footer">
        <draw:text-box>
          <text:p><presentation:footer/></text:p>
        </draw:text-box>
      </draw:frame>
      <draw:frame presentation:style-name="Bottom_20_Bar_20_White-backgroundobjects" draw:text-style-name="MP4" draw:layer="backgroundobjects" svg:width="6.52cm" svg:height="0.6cm" svg:x="20.08cm" svg:y="14.8cm" presentation:class="page-number">
        <draw:text-box>
          <text:p><text:page-number/></text:p>
        </draw:text-box>
      </draw:frame>
      <presentation:notes style:page-layout-name="PM0">
        <draw:page-thumbnail presentation:style-name="Bottom_20_Bar_20_White-title" draw:layer="backgroundobjects" svg:width="17cm" svg:height="9.56cm" svg:x="2cm" svg:y="2.5cm" presentation:class="page"/>
        <draw:frame presentation:style-name="Bottom_20_Bar_20_White-notes" draw:layer="backgroundobjects" svg:width="17cm" svg:height="14cm" svg:x="2cm" svg:y="13cm" presentation:class="notes" presentation:placeholder="true">
          <draw:text-box/>
        </draw:frame>
        <draw:frame presentation:style-name="Bottom_20_Bar_20_White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Bottom_20_Bar_20_White-backgroundobjects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6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6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Bottom_20_Bar_20_Blue" style:display-name="Bottom Bar Blue" style:page-layout-name="PM1" draw:style-name="Mdp2">
      <office:forms form:automatic-focus="false" form:apply-design-mode="false"/>
      <draw:frame draw:style-name="Mgr3" draw:layer="backgroundobjects" svg:width="0.7cm" svg:height="28cm" draw:transform="rotate (-1.5707963267949) translate (28cm 15.05cm)">
        <draw:image xlink:href="Pictures/10000C1C0000034200004A6A2C92F38BC117DD3C.svg" xlink:type="simple" xlink:show="embed" xlink:actuate="onLoad" draw:mime-type="image/svg+xml"/>
      </draw:frame>
      <draw:frame presentation:style-name="Bottom_20_Bar_20_Blue-title" draw:layer="backgroundobjects" svg:width="25.2cm" svg:height="2.5cm" svg:x="1.4cm" svg:y="1cm" presentation:class="title" presentation:placeholder="true">
        <draw:text-box/>
      </draw:frame>
      <draw:frame presentation:style-name="Bottom_20_Bar_20_Blue-outline1" draw:layer="backgroundobjects" svg:width="25.2cm" svg:height="9.5cm" svg:x="1.4cm" svg:y="4.5cm" presentation:class="outline" presentation:placeholder="true">
        <draw:text-box/>
      </draw:frame>
      <draw:frame presentation:style-name="Bottom_20_Bar_20_Blue-backgroundobjects" draw:text-style-name="MP2" draw:layer="backgroundobjects" svg:width="6.52cm" svg:height="0.6cm" svg:x="1.4cm" svg:y="14.8cm" presentation:class="date-time">
        <draw:text-box>
          <text:p><text:span text:style-name="MT1"><presentation:date-time/></text:span></text:p>
        </draw:text-box>
      </draw:frame>
      <draw:frame presentation:style-name="Bottom_20_Bar_20_Blue-backgroundobjects" draw:text-style-name="MP5" draw:layer="backgroundobjects" svg:width="9cm" svg:height="0.6cm" svg:x="9.5cm" svg:y="14.8cm" presentation:class="footer">
        <draw:text-box>
          <text:p><text:span text:style-name="MT1"><presentation:footer/></text:span></text:p>
        </draw:text-box>
      </draw:frame>
      <draw:frame presentation:style-name="Bottom_20_Bar_20_Blue-backgroundobjects" draw:text-style-name="MP4" draw:layer="backgroundobjects" svg:width="6.52cm" svg:height="0.6cm" svg:x="20.08cm" svg:y="14.8cm" presentation:class="page-number">
        <draw:text-box>
          <text:p><text:span text:style-name="MT2"><text:page-number/></text:span></text:p>
        </draw:text-box>
      </draw:frame>
      <presentation:notes style:page-layout-name="PM0">
        <draw:page-thumbnail presentation:style-name="Bottom_20_Bar_20_Blue-title" draw:layer="backgroundobjects" svg:width="17cm" svg:height="9.56cm" svg:x="2cm" svg:y="2.5cm" presentation:class="page"/>
        <draw:frame presentation:style-name="Bottom_20_Bar_20_Blue-notes" draw:layer="backgroundobjects" svg:width="17cm" svg:height="14cm" svg:x="2cm" svg:y="13cm" presentation:class="notes" presentation:placeholder="true">
          <draw:text-box/>
        </draw:frame>
        <draw:frame presentation:style-name="Bottom_20_Bar_20_Blue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Bottom_20_Bar_20_Blue-backgroundobjects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8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8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Leaf_20_White_20_1" style:display-name="Leaf White 1" style:page-layout-name="PM1" draw:style-name="Mdp1">
      <office:forms form:automatic-focus="false" form:apply-design-mode="false"/>
      <draw:frame draw:style-name="Mgr3" draw:layer="backgroundobjects" svg:width="8.834cm" svg:height="15.086cm" svg:x="0cm" svg:y="0cm">
        <draw:image xlink:href="Pictures/10000201000001F3000003548E51808DE171DA02.png" xlink:type="simple" xlink:show="embed" xlink:actuate="onLoad" draw:mime-type="image/png"/>
      </draw:frame>
      <draw:frame draw:style-name="Mgr3" draw:layer="backgroundobjects" svg:width="0.8cm" svg:height="15.75cm" svg:x="27.2cm" svg:y="0cm">
        <draw:image xlink:href="Pictures/10000C8F0000034200004A6ABD021DA9BD39254C.svg" xlink:type="simple" xlink:show="embed" xlink:actuate="onLoad" draw:mime-type="image/svg+xml"/>
      </draw:frame>
      <draw:frame presentation:style-name="Leaf_20_White_20_1-title" draw:layer="backgroundobjects" svg:width="21.1cm" svg:height="2.5cm" svg:x="5.4cm" svg:y="1cm" presentation:class="title" presentation:placeholder="true">
        <draw:text-box/>
      </draw:frame>
      <draw:frame presentation:style-name="Leaf_20_White_20_1-outline1" draw:layer="backgroundobjects" svg:width="21.1cm" svg:height="9.5cm" svg:x="5.4cm" svg:y="4.5cm" presentation:class="outline" presentation:placeholder="true">
        <draw:text-box/>
      </draw:frame>
      <draw:frame presentation:style-name="Leaf_20_White_20_1-backgroundobjects" draw:text-style-name="MP2" draw:layer="backgroundobjects" svg:width="6.52cm" svg:height="0.6cm" svg:x="1.4cm" svg:y="14.8cm" presentation:class="date-time">
        <draw:text-box>
          <text:p><presentation:date-time/></text:p>
        </draw:text-box>
      </draw:frame>
      <draw:frame presentation:style-name="Leaf_20_White_20_1-backgroundobjects" draw:text-style-name="MP5" draw:layer="backgroundobjects" svg:width="9cm" svg:height="0.6cm" svg:x="9.5cm" svg:y="14.8cm" presentation:class="footer">
        <draw:text-box>
          <text:p><presentation:footer/></text:p>
        </draw:text-box>
      </draw:frame>
      <draw:frame presentation:style-name="Leaf_20_White_20_1-backgroundobjects" draw:text-style-name="MP4" draw:layer="backgroundobjects" svg:width="6.52cm" svg:height="0.6cm" svg:x="20.08cm" svg:y="14.8cm" presentation:class="page-number">
        <draw:text-box>
          <text:p><text:page-number/></text:p>
        </draw:text-box>
      </draw:frame>
      <presentation:notes style:page-layout-name="PM0">
        <draw:page-thumbnail presentation:style-name="Leaf_20_White_20_1-title" draw:layer="backgroundobjects" svg:width="17cm" svg:height="9.56cm" svg:x="2cm" svg:y="2.5cm" presentation:class="page"/>
        <draw:frame presentation:style-name="Leaf_20_White_20_1-notes" draw:layer="backgroundobjects" svg:width="17cm" svg:height="14cm" svg:x="2cm" svg:y="13cm" presentation:class="notes" presentation:placeholder="true">
          <draw:text-box/>
        </draw:frame>
        <draw:frame presentation:style-name="Leaf_20_White_20_1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Leaf_20_White_20_1-backgroundobjects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10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10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Leaf_20_White_20_2" style:display-name="Leaf White 2" style:page-layout-name="PM1" draw:style-name="Mdp1">
      <office:forms form:automatic-focus="false" form:apply-design-mode="false"/>
      <draw:frame draw:style-name="Mgr3" draw:layer="backgroundobjects" svg:width="8.834cm" svg:height="15.086cm" draw:transform="rotate (-3.14159265358979) translate (28cm 15.75cm)">
        <draw:image xlink:href="Pictures/10000201000001F3000003548E51808DE171DA02.png" xlink:type="simple" xlink:show="embed" xlink:actuate="onLoad" draw:mime-type="image/png">
          <text:p/>
        </draw:image>
      </draw:frame>
      <draw:frame draw:style-name="Mgr4" draw:layer="backgroundobjects" svg:width="0.8cm" svg:height="15.75cm" svg:x="0cm" svg:y="0cm">
        <draw:image xlink:href="Pictures/10000C8F0000034200004A6ABD021DA9BD39254C.svg" xlink:type="simple" xlink:show="embed" xlink:actuate="onLoad" draw:mime-type="image/svg+xml"/>
      </draw:frame>
      <draw:frame presentation:style-name="Leaf_20_White_20_2-title" draw:layer="backgroundobjects" svg:width="21.1cm" svg:height="2.5cm" svg:x="1.5cm" svg:y="1cm" presentation:class="title" presentation:placeholder="true">
        <draw:text-box/>
      </draw:frame>
      <draw:frame presentation:style-name="Leaf_20_White_20_2-outline1" draw:layer="backgroundobjects" svg:width="21.1cm" svg:height="9.5cm" svg:x="1.5cm" svg:y="4.5cm" presentation:class="outline" presentation:placeholder="true">
        <draw:text-box/>
      </draw:frame>
      <draw:frame presentation:style-name="Leaf_20_White_20_2-backgroundobjects" draw:text-style-name="MP2" draw:layer="backgroundobjects" svg:width="6.52cm" svg:height="0.6cm" svg:x="1.4cm" svg:y="14.8cm" presentation:class="date-time">
        <draw:text-box>
          <text:p><presentation:date-time/></text:p>
        </draw:text-box>
      </draw:frame>
      <draw:frame presentation:style-name="Leaf_20_White_20_2-backgroundobjects" draw:text-style-name="MP5" draw:layer="backgroundobjects" svg:width="9cm" svg:height="0.6cm" svg:x="9.5cm" svg:y="14.8cm" presentation:class="footer">
        <draw:text-box>
          <text:p><presentation:footer/></text:p>
        </draw:text-box>
      </draw:frame>
      <draw:frame presentation:style-name="Leaf_20_White_20_2-backgroundobjects" draw:text-style-name="MP4" draw:layer="backgroundobjects" svg:width="6.52cm" svg:height="0.6cm" svg:x="20.08cm" svg:y="14.8cm" presentation:class="page-number">
        <draw:text-box>
          <text:p><text:span text:style-name="MT1"><text:page-number/></text:span></text:p>
        </draw:text-box>
      </draw:frame>
      <presentation:notes style:page-layout-name="PM0">
        <draw:page-thumbnail presentation:style-name="Leaf_20_White_20_2-title" draw:layer="backgroundobjects" svg:width="17cm" svg:height="9.56cm" svg:x="2cm" svg:y="2.5cm" presentation:class="page"/>
        <draw:frame presentation:style-name="Leaf_20_White_20_2-notes" draw:layer="backgroundobjects" svg:width="17cm" svg:height="14cm" svg:x="2cm" svg:y="13cm" presentation:class="notes" presentation:placeholder="true">
          <draw:text-box/>
        </draw:frame>
        <draw:frame presentation:style-name="Leaf_20_White_20_2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Leaf_20_White_20_2-backgroundobjects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12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12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Right_20_Bar_20_Blue" style:display-name="Right Bar Blue" style:page-layout-name="PM1" draw:style-name="Mdp2">
      <office:forms form:automatic-focus="false" form:apply-design-mode="false"/>
      <draw:frame draw:style-name="Mgr3" draw:layer="backgroundobjects" svg:width="0.8cm" svg:height="15.75cm" svg:x="27.2cm" svg:y="0cm">
        <draw:image xlink:href="Pictures/10000C1C0000034200004A6A2C92F38BC117DD3C.svg" xlink:type="simple" xlink:show="embed" xlink:actuate="onLoad" draw:mime-type="image/svg+xml"/>
      </draw:frame>
      <draw:frame presentation:style-name="Right_20_Bar_20_Blue-title" draw:layer="backgroundobjects" svg:width="25.2cm" svg:height="2.5cm" svg:x="1.4cm" svg:y="1cm" presentation:class="title" presentation:placeholder="true">
        <draw:text-box/>
      </draw:frame>
      <draw:frame presentation:style-name="Right_20_Bar_20_Blue-outline1" draw:layer="backgroundobjects" svg:width="25.2cm" svg:height="9.5cm" svg:x="1.4cm" svg:y="4.5cm" presentation:class="outline" presentation:placeholder="true">
        <draw:text-box/>
      </draw:frame>
      <draw:frame presentation:style-name="Right_20_Bar_20_Blue-backgroundobjects" draw:text-style-name="MP2" draw:layer="backgroundobjects" svg:width="6.52cm" svg:height="0.6cm" svg:x="1.4cm" svg:y="14.8cm" presentation:class="date-time">
        <draw:text-box>
          <text:p><text:span text:style-name="MT1"><presentation:date-time/></text:span></text:p>
        </draw:text-box>
      </draw:frame>
      <draw:frame presentation:style-name="Right_20_Bar_20_Blue-backgroundobjects" draw:text-style-name="MP5" draw:layer="backgroundobjects" svg:width="9cm" svg:height="0.6cm" svg:x="9.5cm" svg:y="14.8cm" presentation:class="footer">
        <draw:text-box>
          <text:p><text:span text:style-name="MT1"><presentation:footer/></text:span></text:p>
        </draw:text-box>
      </draw:frame>
      <draw:frame presentation:style-name="Right_20_Bar_20_Blue-backgroundobjects" draw:text-style-name="MP4" draw:layer="backgroundobjects" svg:width="6.52cm" svg:height="0.6cm" svg:x="20.08cm" svg:y="14.8cm" presentation:class="page-number">
        <draw:text-box>
          <text:p><text:span text:style-name="MT1"><text:page-number/></text:span></text:p>
        </draw:text-box>
      </draw:frame>
      <presentation:notes style:page-layout-name="PM0">
        <draw:page-thumbnail presentation:style-name="Right_20_Bar_20_Blue-title" draw:layer="backgroundobjects" svg:width="17cm" svg:height="9.56cm" svg:x="2cm" svg:y="2.5cm" presentation:class="page"/>
        <draw:frame presentation:style-name="Right_20_Bar_20_Blue-notes" draw:layer="backgroundobjects" svg:width="17cm" svg:height="14cm" svg:x="2cm" svg:y="13cm" presentation:class="notes" presentation:placeholder="true">
          <draw:text-box/>
        </draw:frame>
        <draw:frame presentation:style-name="Right_20_Bar_20_Blue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Right_20_Bar_20_Blue-backgroundobjects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14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14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Left_20_Bar_20_Blue" style:display-name="Left Bar Blue" style:page-layout-name="PM1" draw:style-name="Mdp2">
      <office:forms form:automatic-focus="false" form:apply-design-mode="false"/>
      <draw:frame draw:style-name="Mgr4" draw:layer="backgroundobjects" svg:width="0.8cm" svg:height="15.75cm" svg:x="0cm" svg:y="0cm">
        <draw:image xlink:href="Pictures/10000C1C0000034200004A6A2C92F38BC117DD3C.svg" xlink:type="simple" xlink:show="embed" xlink:actuate="onLoad" draw:mime-type="image/svg+xml"/>
      </draw:frame>
      <draw:frame presentation:style-name="Left_20_Bar_20_Blue-title" draw:layer="backgroundobjects" svg:width="25.2cm" svg:height="2.5cm" svg:x="1.4cm" svg:y="1cm" presentation:class="title" presentation:placeholder="true">
        <draw:text-box/>
      </draw:frame>
      <draw:frame presentation:style-name="Left_20_Bar_20_Blue-outline1" draw:layer="backgroundobjects" svg:width="25.2cm" svg:height="9.5cm" svg:x="1.4cm" svg:y="4.5cm" presentation:class="outline" presentation:placeholder="true">
        <draw:text-box/>
      </draw:frame>
      <draw:frame presentation:style-name="Left_20_Bar_20_Blue-backgroundobjects" draw:text-style-name="MP2" draw:layer="backgroundobjects" svg:width="6.52cm" svg:height="0.6cm" svg:x="1.4cm" svg:y="14.8cm" presentation:class="date-time">
        <draw:text-box>
          <text:p><text:span text:style-name="MT1"><presentation:date-time/></text:span></text:p>
        </draw:text-box>
      </draw:frame>
      <draw:frame presentation:style-name="Left_20_Bar_20_Blue-backgroundobjects" draw:text-style-name="MP5" draw:layer="backgroundobjects" svg:width="9cm" svg:height="0.6cm" svg:x="9.5cm" svg:y="14.8cm" presentation:class="footer">
        <draw:text-box>
          <text:p><text:span text:style-name="MT1"><presentation:footer/></text:span></text:p>
        </draw:text-box>
      </draw:frame>
      <draw:frame presentation:style-name="Left_20_Bar_20_Blue-backgroundobjects" draw:text-style-name="MP4" draw:layer="backgroundobjects" svg:width="6.52cm" svg:height="0.6cm" svg:x="20.08cm" svg:y="14.8cm" presentation:class="page-number">
        <draw:text-box>
          <text:p><text:span text:style-name="MT1"><text:page-number/></text:span></text:p>
        </draw:text-box>
      </draw:frame>
      <presentation:notes style:page-layout-name="PM0">
        <draw:page-thumbnail presentation:style-name="Left_20_Bar_20_Blue-title" draw:layer="backgroundobjects" svg:width="17cm" svg:height="9.56cm" svg:x="2cm" svg:y="2.5cm" presentation:class="page"/>
        <draw:frame presentation:style-name="Left_20_Bar_20_Blue-notes" draw:layer="backgroundobjects" svg:width="17cm" svg:height="14cm" svg:x="2cm" svg:y="13cm" presentation:class="notes" presentation:placeholder="true">
          <draw:text-box/>
        </draw:frame>
        <draw:frame presentation:style-name="Left_20_Bar_20_Blue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Left_20_Bar_20_Blue-backgroundobjects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16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16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Leaf_20_Blue_20_1" style:display-name="Leaf Blue 1" style:page-layout-name="PM1" draw:style-name="Mdp2">
      <office:forms form:automatic-focus="false" form:apply-design-mode="false"/>
      <draw:frame draw:style-name="Mgr3" draw:layer="backgroundobjects" svg:width="8.754cm" svg:height="14.986cm" svg:x="0cm" svg:y="0cm">
        <draw:image xlink:href="Pictures/10000201000001F000000351DA39462E363D7ED3.png" xlink:type="simple" xlink:show="embed" xlink:actuate="onLoad" draw:mime-type="image/png"/>
      </draw:frame>
      <draw:frame draw:style-name="Mgr3" draw:layer="backgroundobjects" svg:width="0.688cm" svg:height="15.751cm" svg:x="27.311cm" svg:y="0.002cm">
        <draw:image xlink:href="Pictures/10000C1C0000034200004A6A2C92F38BC117DD3C.svg" xlink:type="simple" xlink:show="embed" xlink:actuate="onLoad" draw:mime-type="image/svg+xml"/>
      </draw:frame>
      <draw:frame presentation:style-name="Leaf_20_Blue_20_1-title" draw:layer="backgroundobjects" svg:width="21.1cm" svg:height="2.5cm" svg:x="5.4cm" svg:y="1cm" presentation:class="title" presentation:placeholder="true">
        <draw:text-box/>
      </draw:frame>
      <draw:frame presentation:style-name="Leaf_20_Blue_20_1-outline1" draw:layer="backgroundobjects" svg:width="21.1cm" svg:height="9.5cm" svg:x="5.4cm" svg:y="4.5cm" presentation:class="outline" presentation:placeholder="true">
        <draw:text-box/>
      </draw:frame>
      <draw:frame presentation:style-name="Leaf_20_Blue_20_1-backgroundobjects" draw:text-style-name="MP2" draw:layer="backgroundobjects" svg:width="6.52cm" svg:height="0.6cm" svg:x="1.4cm" svg:y="14.8cm" presentation:class="date-time">
        <draw:text-box>
          <text:p><text:span text:style-name="MT1"><presentation:date-time/></text:span></text:p>
        </draw:text-box>
      </draw:frame>
      <draw:frame presentation:style-name="Leaf_20_Blue_20_1-backgroundobjects" draw:text-style-name="MP5" draw:layer="backgroundobjects" svg:width="9cm" svg:height="0.6cm" svg:x="9.5cm" svg:y="14.8cm" presentation:class="footer">
        <draw:text-box>
          <text:p><text:span text:style-name="MT1"><presentation:footer/></text:span></text:p>
        </draw:text-box>
      </draw:frame>
      <draw:frame presentation:style-name="Leaf_20_Blue_20_1-backgroundobjects" draw:text-style-name="MP4" draw:layer="backgroundobjects" svg:width="6.52cm" svg:height="0.6cm" svg:x="20.08cm" svg:y="14.8cm" presentation:class="page-number">
        <draw:text-box>
          <text:p><text:span text:style-name="MT1"><text:page-number/></text:span></text:p>
        </draw:text-box>
      </draw:frame>
      <presentation:notes style:page-layout-name="PM0">
        <draw:page-thumbnail presentation:style-name="Leaf_20_Blue_20_1-title" draw:layer="backgroundobjects" svg:width="17cm" svg:height="9.56cm" svg:x="2cm" svg:y="2.5cm" presentation:class="page"/>
        <draw:frame presentation:style-name="Leaf_20_Blue_20_1-notes" draw:layer="backgroundobjects" svg:width="17cm" svg:height="14cm" svg:x="2cm" svg:y="13cm" presentation:class="notes" presentation:placeholder="true">
          <draw:text-box/>
        </draw:frame>
        <draw:frame presentation:style-name="Leaf_20_Blue_20_1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Leaf_20_Blue_20_1-backgroundobjects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18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18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Leaf_20_Blue_20_2" style:display-name="Leaf Blue 2" style:page-layout-name="PM1" draw:style-name="Mdp2">
      <office:forms form:automatic-focus="false" form:apply-design-mode="false"/>
      <draw:frame draw:style-name="Mgr3" draw:layer="backgroundobjects" svg:width="8.754cm" svg:height="14.986cm" draw:transform="rotate (-3.14159265358979) translate (28cm 15.75cm)">
        <draw:image xlink:href="Pictures/10000201000001F000000351DA39462E363D7ED3.png" xlink:type="simple" xlink:show="embed" xlink:actuate="onLoad" draw:mime-type="image/png"/>
      </draw:frame>
      <draw:frame draw:style-name="Mgr4" draw:layer="backgroundobjects" svg:width="0.8cm" svg:height="15.75cm" svg:x="0cm" svg:y="0cm">
        <draw:image xlink:href="Pictures/10000C1C0000034200004A6A2C92F38BC117DD3C.svg" xlink:type="simple" xlink:show="embed" xlink:actuate="onLoad" draw:mime-type="image/svg+xml"/>
      </draw:frame>
      <draw:frame presentation:style-name="Leaf_20_Blue_20_2-title" draw:layer="backgroundobjects" svg:width="21.1cm" svg:height="2.5cm" svg:x="1.5cm" svg:y="1cm" presentation:class="title" presentation:placeholder="true">
        <draw:text-box/>
      </draw:frame>
      <draw:frame presentation:style-name="Leaf_20_Blue_20_2-outline1" draw:layer="backgroundobjects" svg:width="21.1cm" svg:height="9.5cm" svg:x="1.5cm" svg:y="4.5cm" presentation:class="outline" presentation:placeholder="true">
        <draw:text-box/>
      </draw:frame>
      <draw:frame presentation:style-name="Leaf_20_Blue_20_2-backgroundobjects" draw:text-style-name="MP2" draw:layer="backgroundobjects" svg:width="6.52cm" svg:height="0.6cm" svg:x="1.4cm" svg:y="14.8cm" presentation:class="date-time">
        <draw:text-box>
          <text:p><text:span text:style-name="MT1"><presentation:date-time/></text:span></text:p>
        </draw:text-box>
      </draw:frame>
      <draw:frame presentation:style-name="Leaf_20_Blue_20_2-backgroundobjects" draw:text-style-name="MP5" draw:layer="backgroundobjects" svg:width="9cm" svg:height="0.6cm" svg:x="9.5cm" svg:y="14.8cm" presentation:class="footer">
        <draw:text-box>
          <text:p><text:span text:style-name="MT1"><presentation:footer/></text:span></text:p>
        </draw:text-box>
      </draw:frame>
      <draw:frame presentation:style-name="Leaf_20_Blue_20_2-backgroundobjects" draw:text-style-name="MP4" draw:layer="backgroundobjects" svg:width="6.52cm" svg:height="0.6cm" svg:x="20.08cm" svg:y="14.8cm" presentation:class="page-number">
        <draw:text-box>
          <text:p><text:span text:style-name="MT2"><text:page-number/></text:span></text:p>
        </draw:text-box>
      </draw:frame>
      <presentation:notes style:page-layout-name="PM0">
        <draw:page-thumbnail presentation:style-name="Leaf_20_Blue_20_2-title" draw:layer="backgroundobjects" svg:width="17cm" svg:height="9.56cm" svg:x="2cm" svg:y="2.5cm" presentation:class="page"/>
        <draw:frame presentation:style-name="Leaf_20_Blue_20_2-notes" draw:layer="backgroundobjects" svg:width="17cm" svg:height="14cm" svg:x="2cm" svg:y="13cm" presentation:class="notes" presentation:placeholder="true">
          <draw:text-box/>
        </draw:frame>
        <draw:frame presentation:style-name="Leaf_20_Blue_20_1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Leaf_20_Blue_20_1-backgroundobjects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20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20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End_20_Slide" style:display-name="End Slide" style:page-layout-name="PM1" draw:style-name="Mdp4">
      <office:forms form:automatic-focus="false" form:apply-design-mode="false"/>
      <draw:frame presentation:style-name="End_20_Slide-title" draw:layer="backgroundobjects" svg:width="25.2cm" svg:height="2.5cm" svg:x="1.4cm" svg:y="1cm" presentation:class="title" presentation:placeholder="true">
        <draw:text-box/>
      </draw:frame>
      <draw:frame presentation:style-name="End_20_Slide-outline1" draw:layer="backgroundobjects" svg:width="25.2cm" svg:height="9.5cm" svg:x="1.4cm" svg:y="4.5cm" presentation:class="outline" presentation:placeholder="true">
        <draw:text-box/>
      </draw:frame>
      <draw:frame presentation:style-name="End_20_Slide-backgroundobjects" draw:text-style-name="MP2" draw:layer="backgroundobjects" svg:width="6.52cm" svg:height="0.6cm" svg:x="1.4cm" svg:y="14.8cm" presentation:class="date-time">
        <draw:text-box>
          <text:p><text:span text:style-name="MT1"><presentation:date-time/></text:span></text:p>
        </draw:text-box>
      </draw:frame>
      <draw:frame presentation:style-name="End_20_Slide-backgroundobjects" draw:text-style-name="MP5" draw:layer="backgroundobjects" svg:width="9cm" svg:height="0.6cm" svg:x="9.5cm" svg:y="14.8cm" presentation:class="footer">
        <draw:text-box>
          <text:p><text:span text:style-name="MT1"><presentation:footer/></text:span></text:p>
        </draw:text-box>
      </draw:frame>
      <draw:frame presentation:style-name="End_20_Slide-backgroundobjects" draw:text-style-name="MP4" draw:layer="backgroundobjects" svg:width="6.52cm" svg:height="0.6cm" svg:x="20.08cm" svg:y="14.8cm" presentation:class="page-number">
        <draw:text-box>
          <text:p><text:span text:style-name="MT1"><text:page-number/></text:span></text:p>
        </draw:text-box>
      </draw:frame>
      <presentation:notes style:page-layout-name="PM0">
        <office:forms form:automatic-focus="false" form:apply-design-mode="false"/>
        <draw:page-thumbnail presentation:style-name="End_20_Slide-title" draw:layer="backgroundobjects" svg:width="17cm" svg:height="9.56cm" svg:x="2cm" svg:y="2.5cm" presentation:class="page"/>
        <draw:frame presentation:style-name="End_20_Slide-notes" draw:layer="backgroundobjects" svg:width="17cm" svg:height="14cm" svg:x="2cm" svg:y="13cm" presentation:class="notes" presentation:placeholder="true">
          <draw:text-box/>
        </draw:frame>
        <draw:frame presentation:style-name="End_20_Slide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End_20_Slide-backgroundobjects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24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24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</office:master-styles>
</office:document-styles>
</file>

<file path=meta.xml><?xml version="1.0" encoding="utf-8"?>
<office:document-meta xmlns:presentation="urn:oasis:names:tc:opendocument:xmlns:presentation:1.0" xmlns:officeooo="http://openoffice.org/2009/office" xmlns:grddl="http://www.w3.org/2003/g/data-view#" xmlns:anim="urn:oasis:names:tc:opendocument:xmlns:animation:1.0" xmlns:meta="urn:oasis:names:tc:opendocument:xmlns:meta:1.0" xmlns:smil="urn:oasis:names:tc:opendocument:xmlns:smil-compatible:1.0" xmlns:dc="http://purl.org/dc/elements/1.1/" xmlns:xlink="http://www.w3.org/1999/xlink" xmlns:ooo="http://openoffice.org/2004/office" xmlns:office="urn:oasis:names:tc:opendocument:xmlns:office:1.0" office:version="1.3">
  <office:meta>
    <meta:initial-creator>Budi Aryo @tokofoss</meta:initial-creator>
    <dc:title>Growing Liberty</dc:title>
    <dc:description>
               Growing Liberty - LibreOffice Impress Template
                    by Budi Aryo @tokofoss

This template is made as an answer to Indonesian LibreOffice Community and
Gimpscape ID's call-to-arms to contribute to the 10th anniversary of
LibreOffice celebration.

Images included inside template:

- White Flower Background 2 by MALIZ ONG
https://publicdomainpictures.net/en/view-image.php?image=38846&amp;picture=white-flower-background-2

Credits:

This work is licensed under the Creative Commons Attribution-ShareAlike 4.0
International License by Budi Aryo @tokofos.
To view a copy of this license, visit https://creativecommons.org/licenses/by-sa/4.0/legalcode
or send a letter to Creative Commons, PO Box 1866, Mountain View, CA 94042, USA.

    </dc:description>
  </office:meta>
</office:document-meta>
</file>